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2ba61dd3f5fedb6c9e5def402ba2d97.png"/>
  <manifest:file-entry manifest:media-type="image/svg+xml" manifest:full-path="Pictures/eaedf8ec1b37b62f7895007283036fd0.svg"/>
  <manifest:file-entry manifest:media-type="image/svg+xml" manifest:full-path="Pictures/c8cd0e24c76d351c3bb90ae50c0d8104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tyle:rel-width="100%" svg:height="3.3866666666667cm" style:rel-height="scale"><draw:image xlink:href="Pictures/32ba61dd3f5fedb6c9e5def402ba2d97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s://musica.unloquer.org/wiki/syntax" text:style-name="Internet_20_link" text:visited-style-name="Visited_20_Internet_20_Link">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s://download.dokuwiki.org/" text:style-name="Internet_20_link" text:visited-style-name="Visited_20_Internet_20_Link">https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musica.unloquer.org/wiki/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eaedf8ec1b37b62f7895007283036fd0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s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s://download.dokuwiki.org/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eaedf8ec1b37b62f7895007283036fd0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eaedf8ec1b37b62f7895007283036fd0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eaedf8ec1b37b62f7895007283036fd0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_Last"> <text:a xlink:type="simple" xlink:href="https://www.dokuwiki.org/glossary" text:style-name="Internet_20_link" text:visited-style-name="Visited_20_Internet_20_Link">Glossary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" svg:rel-width="100%" svg:height="0cm"><draw:image xlink:href="Pictures/eaedf8ec1b37b62f7895007283036fd0.svg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s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20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s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s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c8cd0e24c76d351c3bb90ae50c0d8104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9T10::47:06</meta:creation-date>
    <dc:creator>Generated</dc:creator>
    <dc:date>2026-09-09T10::47:06</dc:date>
    <dc:language>en-US</dc:language>
    <meta:editing-cycles>1</meta:editing-cycles>
    <meta:editing-duration>PT0S</meta:editing-duration>
    <dc:title>wiki:dokuwiki</dc:title>
  </office:meta>
</office:document-meta>
</file>