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prueba:ori" text:style-name="Local_20_link" text:visited-style-name="Visited_20_Local_20_Link">ori</text:a>
<text:a xlink:type="simple" xlink:href="https://musica.unloquer.org/prueba/imagenes2" text:style-name="Internet_20_link" text:visited-style-name="Visited_20_Internet_20_Link">Imágenes</text:a></text:p>
      <text:h text:style-name="Heading_20_1" text:outline-level="1"><text:bookmark text:name="prueba:ori"/><text:bookmark-start text:name="__RefHeading___escritores_1"/><text:bookmark-start text:name="escritores"/>Escritores<text:bookmark-end text:name="__RefHeading___escritores_1"/><text:bookmark-end text:name="escritores"/></text:h>
      <text:h text:style-name="Heading_20_2" text:outline-level="2"><text:bookmark-start text:name="__RefHeading___leila_gerriero_2"/><text:bookmark-start text:name="leila_gerriero"/>Leila Gerriero<text:bookmark-end text:name="__RefHeading___leila_gerriero_2"/><text:bookmark-end text:name="leila_gerriero"/></text:h>
      <text:p text:style-name="Text_20_body">“En los días buenos, que siempre son pocos, se obtiene el mismo tipo de placer –abstracto, geométrico– que se obtiene cuando se sueña con nadar en el aire: esa levedad porosa, esa libertad olímpica que sólo se experimenta haciendo lo imposible: cosas de superhéroe, lo que no se puede hacer. En los días malos, que son la mayor parte de los días, es una pelea contra el aire que falta, contra el viento que hace llorar los ojos, contra los músculos que duelen, contra el calor, contra el frío pero, sobre todo, contra la conciencia asesina de que falta mucho para volver a casa. Entonces, si lo bueno es tan escaso y lo malo es casi siempre, ¿por qué corro? Lo primero que pienso es que, para correr, hay un método. Y que ese método es sencillo y austero, y que eso me gusta: hacer algo poderoso para cuya ejecución no se necesita nada. Sólo el suelo firme bajo los pies.” <text:note text:id="ftn0" text:note-class="footnote"><text:note-citation text:label="1)">1)</text:note-citation><text:note-body><text:a xlink:type="simple" xlink:href="http://bienestarsanitas.com/index.php/actividad-fisica/item/correr-o-como-desaparecer-completamente" text:style-name="Internet_20_link" text:visited-style-name="Visited_20_Internet_20_Link">http://bienestarsanitas.com/index.php/actividad-fisica/item/correr-o-como-desaparecer-completamente</text:a></text:note-body></text:note><text:a xlink:type="simple" xlink:href="#prueba:ori" text:style-name="Local_20_link" text:visited-style-name="Visited_20_Local_20_Link">imágenes</text:a></text:p>
      <text:h text:style-name="Heading_20_2" text:outline-level="2"><text:bookmark-start text:name="__RefHeading___leonardo_padura_3"/><text:bookmark-start text:name="leonardo_padura"/>Leonardo Padura<text:bookmark-end text:name="__RefHeading___leonardo_padura_3"/><text:bookmark-end text:name="leonardo_padura"/></text:h>
      <text:p text:style-name="Text_20_body">“Son las 5 de la tarde en la isla y seguro una brisa se cuela por el patio de su casa en Mantilla, desde donde contesta. Es la misma en la que vivieron sus abuelos y luego sus padres, la misma en la que él creció y la misma sobre la cual, recién casado con Lucía, hace 26 años, construyó la suya. Queda en el segundo piso.</text:p>
      <text:p text:style-name="Text_20_body">Desde allí, Padura le ha dado vida a una obra que hoy ya suma siete novelas, decenas de cuentos y muchos más ensayos y crónicas periodísticas, además de un personaje, Mario Conde, un detective descreído y melancólico que ha sido –es- testigo de la realidad más descarnada de Cuba.” <text:note text:id="ftn1" text:note-class="footnote"><text:note-citation text:label="2)">2)</text:note-citation><text:note-body><text:a xlink:type="simple" xlink:href="http://www.elpais.com.co/elpais/cultura/noticias/leonardo-padura-beisbolista-cubano-hizo-escritor" text:style-name="Internet_20_link" text:visited-style-name="Visited_20_Internet_20_Link">http://www.elpais.com.co/elpais/cultura/noticias/leonardo-padura-beisbolista-cubano-hizo-escritor</text:a></text:note-body></text:note>  </text:p>
      <text:h text:style-name="Heading_20_2" text:outline-level="2"><text:bookmark-start text:name="__RefHeading___titulo_2.1_4"/><text:bookmark-start text:name="titulo_2.1"/>Título 2.1<text:bookmark-end text:name="__RefHeading___titulo_2.1_4"/><text:bookmark-end text:name="titulo_2.1"/></text:h>
      <text:h text:style-name="Heading_20_1" text:outline-level="1"><text:bookmark-start text:name="__RefHeading___titulo_3_5"/><text:bookmark-start text:name="titulo_3"/>Título 3<text:bookmark-end text:name="__RefHeading___titulo_3_5"/><text:bookmark-end text:name="titulo_3"/></text:h>
      <text:h text:style-name="Heading_20_1" text:outline-level="1"><text:bookmark-start text:name="__RefHeading___titulo_4_6"/><text:bookmark-start text:name="titulo_4"/>Título 4<text:bookmark-end text:name="__RefHeading___titulo_4_6"/><text:bookmark-end text:name="titulo_4"/></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5::51:10</meta:creation-date>
    <dc:creator>Generated</dc:creator>
    <dc:date>2026-09-09T15::51:10</dc:date>
    <dc:language>en-US</dc:language>
    <meta:editing-cycles>1</meta:editing-cycles>
    <meta:editing-duration>PT0S</meta:editing-duration>
    <dc:title>prueba:ori</dc:title>
  </office:meta>
</office:document-meta>
</file>