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estebanlara"/><text:bookmark-start text:name="__RefHeading___titulo_1_1"/><text:bookmark-start text:name="titulo_1"/>Título 1<text:bookmark-end text:name="__RefHeading___titulo_1_1"/><text:bookmark-end text:name="titulo_1"/></text:h>
      <text:p text:style-name="Text_20_body">Esteban Lara. Artista plástico – Fotógrafo, adquiero una cámara análoga a los 19 años y un año más tarde decido estudiar artes plásticas en la Universidad de Antioquia. Toda mirada esta mediada por una experiencia; descubrir, buscar y/o encontrar, son las premisas que adopto en mi trabajo, el cual tiene una intención más no un fin y esto hace que mi mirada sea atenta, y me permita modificar espacios, objetos y rostros, mediante fotografías o videos que desafían sus nociones de tiempo y espacio, realidad y ficción, e incluso de esteticidad y movimiento, generando reacciones, reflexiones y confrontaciones en la manera en la que se percibe el mundo tuyo, mío y del otro.  He participado en varias exposiciones colectivas y publicaciones, fui seleccionado en la convocatoria nuevos talentos en el arte 2013 - Cámara de comercio de Medellín. Siempre inquieto por la fotografía y el arte.   CChttp://www.estebanlara.net/bio))</text:p>
      <text:p text:style-name="Text_20_body"><text:a xlink:type="simple" xlink:href="https://musica.unloquer.org/prueba/adela" text:style-name="Internet_20_link" text:visited-style-name="Visited_20_Internet_20_Link">hola</text:a></text:p>
      <text:h text:style-name="Heading_20_2" text:outline-level="2"><text:bookmark-start text:name="__RefHeading___titulo_2_2"/><text:bookmark-start text:name="titulo_2"/>Título 2<text:bookmark-end text:name="__RefHeading___titulo_2_2"/><text:bookmark-end text:name="titulo_2"/></text:h>
      <text:h text:style-name="Heading_20_3" text:outline-level="3"><text:bookmark-start text:name="__RefHeading___titulo_3_3"/><text:bookmark-start text:name="titulo_3"/>Título 3<text:bookmark-end text:name="__RefHeading___titulo_3_3"/><text:bookmark-end text:name="titulo_3"/></text:h>
      <text:h text:style-name="Heading_20_4" text:outline-level="4"><text:bookmark-start text:name="__RefHeading___titulo_4_4"/><text:bookmark-start text:name="titulo_4"/>Título 4<text:bookmark-end text:name="__RefHeading___titulo_4_4"/><text:bookmark-end text:name="titulo_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1:19</meta:creation-date>
    <dc:creator>Generated</dc:creator>
    <dc:date>2026-09-09T15::51:19</dc:date>
    <dc:language>en-US</dc:language>
    <meta:editing-cycles>1</meta:editing-cycles>
    <meta:editing-duration>PT0S</meta:editing-duration>
    <dc:title>prueba:estebanlara</dc:title>
  </office:meta>
</office:document-meta>
</file>