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ueba:eider"/><text:bookmark-start text:name="__RefHeading___titulo_1_1"/><text:bookmark-start text:name="titulo_1"/>Título 1<text:bookmark-end text:name="__RefHeading___titulo_1_1"/><text:bookmark-end text:name="titulo_1"/></text:h>
      <text:p text:style-name="Text_20_body">“La expresión de educación especial se ha utilizado para referirse, por un lado, a la actividad educativa que es diferente a la ordinaria, y por otro lado se refiere también a un campo de investigación y de aplicación referido a sujetos excepcionales, finalmente también se ha utilizado para referirse a una disciplina con carácter científico y práctico. Fundamentalmente se han planteado dos tipos de problemas en educación especial, en primer lugar que si la educación especial constituye un área de conocimiento enmarcado en otra área o si por el contrario se considera como una disciplina. El segundo problema es si es una disciplina teórica o práctica o simplemente una práctica profesional. Lo más sensato sería considerar la educación especial como una disciplina que conjuga investigación y práctica profesional”
<text:note text:id="ftn0" text:note-class="footnote"><text:note-citation text:label="1)">1)</text:note-citation><text:note-body><text:a xlink:type="simple" xlink:href="http://html.rincondelvago.com/educacion-especial_8.html" text:style-name="Internet_20_link" text:visited-style-name="Visited_20_Internet_20_Link">http://html.rincondelvago.com/educacion-especial_8.html</text:a></text:note-body></text:note></text:p>
      <text:h text:style-name="Heading_20_2" text:outline-level="2"><text:bookmark-start text:name="__RefHeading___titulo_2_2"/><text:bookmark-start text:name="titulo_2"/>Título 2<text:bookmark-end text:name="__RefHeading___titulo_2_2"/><text:bookmark-end text:name="titulo_2"/></text:h>
      <text:p text:style-name="Text_20_body"><text:a xlink:type="simple" xlink:href="#prueba:eider" text:style-name="Local_20_link" text:visited-style-name="Visited_20_Local_20_Link">imagenes| Recopilación de imágenes de Educación Especial</text:a></text:p>
      <text:h text:style-name="Heading_20_3" text:outline-level="3"><text:bookmark-start text:name="__RefHeading___titulo_3_3"/><text:bookmark-start text:name="titulo_3"/>Título 3<text:bookmark-end text:name="__RefHeading___titulo_3_3"/><text:bookmark-end text:name="titulo_3"/></text:h>
      <text:h text:style-name="Heading_20_4" text:outline-level="4"><text:bookmark-start text:name="__RefHeading___titulo_4_4"/><text:bookmark-start text:name="titulo_4"/>Título 4<text:bookmark-end text:name="__RefHeading___titulo_4_4"/><text:bookmark-end text:name="titulo_4"/></text:h>
      <text:h text:style-name="Heading_20_5" text:outline-level="5"><text:bookmark-start text:name="__RefHeading___titulo_5_5"/><text:bookmark-start text:name="titulo_5"/>Título 5<text:bookmark-end text:name="__RefHeading___titulo_5_5"/><text:bookmark-end text:name="titulo_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0:59</meta:creation-date>
    <dc:creator>Generated</dc:creator>
    <dc:date>2026-09-09T15::50:59</dc:date>
    <dc:language>en-US</dc:language>
    <meta:editing-cycles>1</meta:editing-cycles>
    <meta:editing-duration>PT0S</meta:editing-duration>
    <dc:title>prueba:eider</dc:title>
  </office:meta>
</office:document-meta>
</file>