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6042ca5fa538e34e0c170be7873f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as:beat_maker:start"/><text:bookmark-start text:name="__RefHeading___beat_maker_instrumentales_hip_hop_1"/><text:bookmark-start text:name="beat_maker_instrumentales_hip_hop"/>Beat Maker (Instrumentales Hip Hop)<text:bookmark-end text:name="__RefHeading___beat_maker_instrumentales_hip_hop_1"/><text:bookmark-end text:name="beat_maker_instrumentales_hip_hop"/></text:h>
      <text:p text:style-name="Text_20_body">Este sera un curso rapido sobre las elaboraciones de instrumentales para Hip-Hop y ritmos para hacer música Rap. </text:p>
      <text:p text:style-name="Text_20_body">Beat Maker es el termino usado en la jerga del Hip Hop para describir a ese productor de música encargado de hacer los beats para cualquier tipo de música.</text:p>
      <text:h text:style-name="Heading_20_2" text:outline-level="2"><text:bookmark-start text:name="__RefHeading___tematicas_2"/><text:bookmark-start text:name="tematicas"/>Tematicas<text:bookmark-end text:name="__RefHeading___tematicas_2"/><text:bookmark-end text:name="tematicas"/></text:h>
      <text:p text:style-name="Text_20_body">-       <text:a xlink:type="simple" xlink:href="https://musica.unloquer.org/materias/beat_maker/introduccion-al-software" text:style-name="Internet_20_link" text:visited-style-name="Visited_20_Internet_20_Link">Introducción al software</text:a></text:p>
      <text:p text:style-name="Text_20_body">-       <text:a xlink:type="simple" xlink:href="https://musica.unloquer.org/materias/beat_maker/ritmoyduracion1" text:style-name="Internet_20_link" text:visited-style-name="Visited_20_Internet_20_Link">Ritmo y duración 1</text:a></text:p>
      <text:p text:style-name="Text_20_body">-       <text:a xlink:type="simple" xlink:href="https://musica.unloquer.org/materias/beat_maker/ritmoyduracion2" text:style-name="Internet_20_link" text:visited-style-name="Visited_20_Internet_20_Link">Ritmo y duración 2 (incompleto)</text:a></text:p>
      <text:p text:style-name="Text_20_body">-       <text:a xlink:type="simple" xlink:href="https://musica.unloquer.org/materias/beat_maker/sampling" text:style-name="Internet_20_link" text:visited-style-name="Visited_20_Internet_20_Link">sampleo (incompleto)</text:a></text:p>
      <text:p text:style-name="Text_20_body">-       Melodía</text:p>
      <text:p text:style-name="Text_20_body">-       Armonía</text:p>
      <text:p text:style-name="Text_20_body">-       Ecualización Hz</text:p>
      <text:p text:style-name="Text_20_body">-       Espacialidad</text:p>
      <text:p text:style-name="Text_20_body">-       Estructura musical  </text:p>
      <text:p text:style-name="Text_20_body"><draw:frame draw:style-name="media" draw:name="0" text:anchor-type="as-char" draw:z-index="0" svg:width="16.933333333333cm" svg:height="12.7cm"><draw:image xlink:href="Pictures/d86042ca5fa538e34e0c170be7873fa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2T19::19:31</meta:creation-date>
    <dc:creator>Generated</dc:creator>
    <dc:date>2026-09-02T19::19:31</dc:date>
    <dc:language>en-US</dc:language>
    <meta:editing-cycles>1</meta:editing-cycles>
    <meta:editing-duration>PT0S</meta:editing-duration>
    <dc:title>materias:beat_maker:start</dc:title>
  </office:meta>
</office:document-meta>
</file>