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b5f3a8f66986d1f0020781bb1bf262.png"/>
  <manifest:file-entry manifest:media-type="image/png" manifest:full-path="Pictures/d9a60a84d5abbc27304766e9728a1c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as:beat_maker:ritmoyduracion2"/><text:bookmark-start text:name="__RefHeading___ritmo_y_duracion_2_1"/><text:bookmark-start text:name="ritmo_y_duracion_2"/>Ritmo y duración 2<text:bookmark-end text:name="__RefHeading___ritmo_y_duracion_2_1"/><text:bookmark-end text:name="ritmo_y_duracion_2"/></text:h>
      <text:p text:style-name="Text_20_body">Ahora nos detendremos un poco en la ventana del editor de ritmo. Si nos fijamos bien en la paso descrito anteriormente, intuimos que podemos realizar diferentes ritmos con las mismas muestra de audio. Para esta parte de la sección volveremos a fijarnos en la pestaña que nos indica el nombre del Loop. En este caso seleccionamos el “ritmo base 0” para crear un nuevo ritmo.</text:p>
      <text:p text:style-name="Text_20_body"><draw:frame draw:style-name="media" draw:name="0" text:anchor-type="as-char" draw:z-index="0" svg:width="20.902083333333cm" style:rel-width="100%" svg:height="11.694583333333cm" style:rel-height="scale"><draw:image xlink:href="Pictures/dfb5f3a8f66986d1f0020781bb1bf262.png" xlink:type="simple" xlink:show="embed" xlink:actuate="onLoad"/></draw:frame></text:p>
      <text:p text:style-name="Text_20_body">Ahora podemos volver a nuestra ventana del <text:span text:style-name="Emphasis">Song-editor</text:span> y escribir nuestro nuevo ritmo. La idea de este paso es que recordemos que las canciones están creadas por secciones, pueden tener una sección A o B (coro e intro) es por este motivo que Lmms nos permite crear diferentes ritmos en esta misma ventana.</text:p>
      <text:p text:style-name="Text_20_body">Ahora nuestro software podría verse de la siguiente manera:</text:p>
      <text:p text:style-name="Text_20_body"><draw:frame draw:style-name="media" draw:name="1" text:anchor-type="as-char" draw:z-index="1" svg:width="20.902083333333cm" style:rel-width="100%" svg:height="11.7475cm" style:rel-height="scale"><draw:image xlink:href="Pictures/d9a60a84d5abbc27304766e9728a1c1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8::33:20</meta:creation-date>
    <dc:creator>Generated</dc:creator>
    <dc:date>2026-09-01T18::33:20</dc:date>
    <dc:language>en-US</dc:language>
    <meta:editing-cycles>1</meta:editing-cycles>
    <meta:editing-duration>PT0S</meta:editing-duration>
    <dc:title>materias:beat_maker:ritmoyduracion2</dc:title>
  </office:meta>
</office:document-meta>
</file>