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52d6df96bd02331d92fafd71134664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start"/><text:bookmark-start text:name="__RefHeading___investigacion_1"/><text:bookmark-start text:name="investigacion"/>Investigación<text:bookmark-end text:name="__RefHeading___investigacion_1"/><text:bookmark-end text:name="investigacion"/></text:h>
      <text:p text:style-name="Text_20_body"><draw:frame draw:style-name="media" draw:name="0" text:anchor-type="as-char" draw:z-index="0" svg:width="" svg:rel-width="100%" svg:height="0cm"><draw:image xlink:href="Pictures/852d6df96bd02331d92fafd711346647.svg" xlink:type="simple" xlink:show="embed" xlink:actuate="onLoad"/></draw:frame></text:p>
      <text:p text:style-name="Text_20_body">Dentro de la Casa de Experimentos documentamos todos los procesos, algunas de manera más sistemática que otros.</text:p>
      <text:p text:style-name="Text_20_body">Acá caben las temáticas que en entornos académicos formales dificilmente serán aceptadas (y las que sí). La investigación de un chico de 10 años para hacer sonar una papaya y también la investigación de los profesores de Medellín Vive la Música sobre la síntesis de audio.</text:p>
      <text:p text:style-name="Text_20_body">La posibilidad que lo que se hace pueda ser replicado es un principio fundamental de la Escuela de Experimentos</text:p>
      <text:p text:style-name="Text_20_body">Algunos temas en los que estamos investigando son:</text:p>
      <text:p text:style-name="Text_20_body"><text:a xlink:type="simple" xlink:href="https://musica.unloquer.org/investigacion/mir/start" text:style-name="Internet_20_link" text:visited-style-name="Visited_20_Internet_20_Link">MIR (Music Information Retrival)</text:a></text:p>
      <text:p text:style-name="Text_20_body"><text:a xlink:type="simple" xlink:href="https://musica.unloquer.org/investigacion/herramientas_generativas_composicion_musica" text:style-name="Internet_20_link" text:visited-style-name="Visited_20_Internet_20_Link"> Herramientas generativas al servicio de la composición musical </text:a></text:p>
      <text:p text:style-name="Text_20_body"><text:a xlink:type="simple" xlink:href="https://musica.unloquer.org/investigacion/aprendizaje_maquina" text:style-name="Internet_20_link" text:visited-style-name="Visited_20_Internet_20_Link"> Aprendizaje de Máquina (Learning Machine) </text:a></text:p>
      <text:p text:style-name="Text_20_body"><text:a xlink:type="simple" xlink:href="https://musica.unloquer.org/investigacion/usabilidad_datos/start" text:style-name="Internet_20_link" text:visited-style-name="Visited_20_Internet_20_Link">Usabilidad de los datos</text:a> </text:p>
      <text:p text:style-name="Text_20_body"><text:a xlink:type="simple" xlink:href="https://musica.unloquer.org/investigacion/representacion_musica/start" text:style-name="Internet_20_link" text:visited-style-name="Visited_20_Internet_20_Link"> Representación Gráfica de la música</text:a></text:p>
      <text:p text:style-name="Text_20_body"><text:a xlink:type="simple" xlink:href="https://musica.unloquer.org/investigacion/sonificacion/start" text:style-name="Internet_20_link" text:visited-style-name="Visited_20_Internet_20_Link"> Sonificación de datos </text:a></text:p>
      <text:p text:style-name="Text_20_body"><text:a xlink:type="simple" xlink:href="https://musica.unloquer.org/investigacion/deteccion_tonalidad/start" text:style-name="Internet_20_link" text:visited-style-name="Visited_20_Internet_20_Link"> Detección de Tonalidad </text:a></text:p>
      <text:p text:style-name="Text_20_body"><text:a xlink:type="simple" xlink:href="https://musica.unloquer.org/investigacion/procesos_laboratorio" text:style-name="Internet_20_link" text:visited-style-name="Visited_20_Internet_20_Link"> Procesos Laboratorio</text:a></text:p>
      <text:p text:style-name="Text_20_body"><text:a xlink:type="simple" xlink:href="https://musica.unloquer.org/investigacion/materiales/start" text:style-name="Internet_20_link" text:visited-style-name="Visited_20_Internet_20_Link">Proyectos de mecánica </text:a></text:p>
      <text:p text:style-name="Text_20_body"><text:a xlink:type="simple" xlink:href="https://musica.unloquer.org/aprendizaje/sintesis/start" text:style-name="Internet_20_link" text:visited-style-name="Visited_20_Internet_20_Link"> Introducción a la Síntesi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5:55</meta:creation-date>
    <dc:creator>Generated</dc:creator>
    <dc:date>2026-09-09T16::45:55</dc:date>
    <dc:language>en-US</dc:language>
    <meta:editing-cycles>1</meta:editing-cycles>
    <meta:editing-duration>PT0S</meta:editing-duration>
    <dc:title>investigacion:start</dc:title>
  </office:meta>
</office:document-meta>
</file>