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rutas"/><text:bookmark-start text:name="__RefHeading___rutas_1"/><text:bookmark-start text:name="rutas"/>Rutas<text:bookmark-end text:name="__RefHeading___rutas_1"/><text:bookmark-end text:name="rutas"/></text:h>
      <text:h text:style-name="Heading_20_2" text:outline-level="2"><text:bookmark-start text:name="__RefHeading___esteban_2"/><text:bookmark-start text:name="esteban"/>Esteban<text:bookmark-end text:name="__RefHeading___esteban_2"/><text:bookmark-end text:name="esteban"/></text:h>
      <text:list text:style-name="List_20_1" text:continue-numbering="false">
        <text:list-item>
          <text:p text:style-name="List_20_1_Content_First"> Arender a leer, analizar y usar los metadatos que ya están trayendo las canciones, que en algunos casos ya traen info de los OnBeat, para</text:p>
          <text:list text:style-name="List_20_1">
            <text:list-item>
              <text:p text:style-name="List_20_1_Content"> Seleccionar una nueva canción ( posible )</text:p>
            </text:list-item>
            <text:list-item>
              <text:p text:style-name="List_20_1_Content"> Empatar la canción anterior con la próxima seleccionada ( trabajando )</text:p>
              <text:list text:style-name="List_20_1">
                <text:list-item>
                  <text:p text:style-name="List_20_1_Content"> Estudiar 7 técnicas de empate de un DJ</text:p>
                  <text:list text:style-name="List_20_1">
                    <text:list-item>
                      <text:p text:style-name="List_20_1_Content"> Filtrar bajos de saliente</text:p>
                    </text:list-item>
                    <text:list-item>
                      <text:p text:style-name="List_20_1_Content"> Encontrar notas comunes</text:p>
                    </text:list-item>
                    <text:list-item>
                      <text:p text:style-name="List_20_1_Content"> Machetazo, buildUp, corte! y arranca la nueva</text:p>
                    </text:list-item>
                    <text:list-item>
                      <text:p text:style-name="List_20_1_Content"> MeshUp</text:p>
                    </text:list-item>
                    <text:list-item/>
                  </text:list>
                </text:list-item>
                <text:list-item>
                  <text:p text:style-name="List_20_1_Content"> Cortar colas (ok)</text:p>
                </text:list-item>
                <text:list-item>
                  <text:p text:style-name="List_20_1_Content"> Separar capas para hacer empates mas sofisticados</text:p>
                  <text:list text:style-name="List_20_1">
                    <text:list-item>
                      <text:p text:style-name="List_20_1_Content"> Ritmo (70%)</text:p>
                    </text:list-item>
                    <text:list-item>
                      <text:p text:style-name="List_20_1_Content"> Armonía ( posible )</text:p>
                    </text:list-item>
                  </text:list>
                </text:list-item>
              </text:list>
            </text:list-item>
            <text:list-item>
              <text:p text:style-name="List_20_1_Content"> Aprender a extraer los desriptores en vivo con chuck, básicamente ejecutando este paper que hemos visto <text:a xlink:type="simple" xlink:href="http://soundlab.cs.princeton.edu/publications/chuck_ismir2008.pdf" text:style-name="Internet_20_link" text:visited-style-name="Visited_20_Internet_20_Link">http://soundlab.cs.princeton.edu/publications/chuck_ismir2008.pdf</text:a></text:p>
            </text:list-item>
            <text:list-item>
              <text:p text:style-name="List_20_1_Content"> Darle capacidad de funcionar en vivo a los scripts de python, ( @danielgomezmarin y @rvega nos pueden ayudar con eso) y poder usar la salida de esos scripts en ChucK</text:p>
            </text:list-item>
            <text:list-item>
              <text:p text:style-name="List_20_1_Content_Last"> Manejar alarmas de la audiencia, (unlikes, likes, ritmo cardíaco, etc) con todos los brazaletes que manejan aplicaciones de salud no estará tan lejos el día en que tengamos datos de ritmo cardíaco de la audiencia, entonces por ahora podemos simularlo inyectando datos falsos, pero cuando eso esté listo podemos integrarlo al sistema</text:p>
            </text:list-item>
          </text:list>
        </text:list-item>
      </text:list>
      <text:p text:style-name="Text_20_body">AsistenteDJ
Pulir nuestros algoritmos generativos para que se adapten a una canción, se integren suavemente a ella, y la transforme hasta llegar a otra, algo así como que ChucK haga el Morph entre dos canciones existentes.
Terminar de realizar lo que soñamos al principio, que en audífonos ChucK te va proponiendo grooves y tu vas dandole [next], [next] hasta que encuentras uno que sea acertado para el momento, estas sugerencias basadas en metadata y en descriptores de alto nivel como “drop, buildUp, exp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4::27:26</meta:creation-date>
    <dc:creator>Generated</dc:creator>
    <dc:date>2026-09-09T14::27:26</dc:date>
    <dc:language>en-US</dc:language>
    <meta:editing-cycles>1</meta:editing-cycles>
    <meta:editing-duration>PT0S</meta:editing-duration>
    <dc:title>investigacion:rutas</dc:title>
  </office:meta>
</office:document-meta>
</file>