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4a223e7f1773dca71240eb104d59b9.jpg"/>
  <manifest:file-entry manifest:media-type="image/jpeg" manifest:full-path="Pictures/0a47a1f13e362c9eca297a4d22b940af.jpg"/>
  <manifest:file-entry manifest:media-type="image/jpeg" manifest:full-path="Pictures/357551b7a9c5b2df7ed26840182e8d7f.jpg"/>
  <manifest:file-entry manifest:media-type="image/jpeg" manifest:full-path="Pictures/377766878608a8c1f6f0c7446f46d01e.jpg"/>
  <manifest:file-entry manifest:media-type="image/jpeg" manifest:full-path="Pictures/62e94ead9d8cd4060719340b46e25a51.jpg"/>
  <manifest:file-entry manifest:media-type="image/jpeg" manifest:full-path="Pictures/b937bae90a25442ed8e05032cd214a58.jpg"/>
  <manifest:file-entry manifest:media-type="image/jpeg" manifest:full-path="Pictures/23ba5ecdd992e852a102a020d30434fa.jpg"/>
  <manifest:file-entry manifest:media-type="image/jpeg" manifest:full-path="Pictures/4a93d12893a400e1af16358e9166124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materiales:start"/><text:bookmark-start text:name="__RefHeading___poyectos_de_mecanica_1"/><text:bookmark-start text:name="poyectos_de_mecanica"/>Poyectos de mecánica<text:bookmark-end text:name="__RefHeading___poyectos_de_mecanica_1"/><text:bookmark-end text:name="poyectos_de_mecanica"/></text:h>
      <text:h text:style-name="Heading_20_2" text:outline-level="2"><text:bookmark-start text:name="__RefHeading___proyecto_1diseno_y_construccion_de_elementos_mecanicos_para_instrumentos_musicales_2"/><text:bookmark-start text:name="proyecto_1diseno_y_construccion_de_elementos_mecanicos_para_instrumentos_musicales"/>Proyecto 1: Diseño y construcción de elementos mecánicos para instrumentos musicales<text:bookmark-end text:name="__RefHeading___proyecto_1diseno_y_construccion_de_elementos_mecanicos_para_instrumentos_musicales_2"/><text:bookmark-end text:name="proyecto_1diseno_y_construccion_de_elementos_mecanicos_para_instrumentos_musicales"/></text:h>
      <text:p text:style-name="Text_20_body">El objetivo de este proyecto es diseñar y construir elementos que permitan cumplir con 3 funciones fundamentales en la ejecución de instrumentos: Percutir, rozar y soplar. El objetivo es hacer que estos elementos funcionen mecánicamente.</text:p>
      <text:h text:style-name="Heading_20_2" text:outline-level="2"><text:bookmark-start text:name="__RefHeading___kit_de_martillos_percutores_3"/><text:bookmark-start text:name="kit_de_martillos_percutores"/>Kit de martillos percutores<text:bookmark-end text:name="__RefHeading___kit_de_martillos_percutores_3"/><text:bookmark-end text:name="kit_de_martillos_percutores"/></text:h>
      <text:p text:style-name="Text_20_body">Los requerimientos de diseño son:</text:p>
      <text:list text:style-name="List_20_1" text:continue-numbering="false">
        <text:list-item>
          <text:p text:style-name="List_20_1_Content_First"> Cabeza intercambiable para permitir ejecución con múltiples materiales.</text:p>
        </text:list-item>
        <text:list-item>
          <text:p text:style-name="List_20_1_Content"> Que funcione en todas las direcciones.</text:p>
        </text:list-item>
        <text:list-item>
          <text:p text:style-name="List_20_1_Content_Last"> Que sea sensible a la fuerza del ejecutante.</text:p>
        </text:list-item>
      </text:list>
      <text:p text:style-name="Text_20_body">El diseño se hará en dos fases: Diseño de los martillos y diseño del mecanismo.</text:p>
      <text:h text:style-name="Heading_20_3" text:outline-level="3"><text:bookmark-start text:name="__RefHeading___diseno_de_los_martillos_4"/><text:bookmark-start text:name="diseno_de_los_martillos"/>Diseño de los martillos<text:bookmark-end text:name="__RefHeading___diseno_de_los_martillos_4"/><text:bookmark-end text:name="diseno_de_los_martillos"/></text:h>
      <text:p text:style-name="Text_20_body">Para el diseño de los martillos vamos a tener en cuenta que los materiales que más se utilizan en los elementos para hacer percusión son madera, metal, plástico y lana.</text:p>
      <text:p text:style-name="Text_20_body">Una buena referencia para nuestro diseño es la forma de los martillos para piano:</text:p>
      <text:p text:style-name="Text_20_body"><text:a xlink:type="simple" xlink:href="https://img1.etsystatic.com/040/0/9511318/il_340x270.612490311_91ne.jpg" text:style-name="Internet_20_link" text:visited-style-name="Visited_20_Internet_20_Link"> Imagen martillo de piano</text:a></text:p>
      <text:p text:style-name="Text_20_body">Se propone fabricar por separado las cabezas, de diferentes materiales y un solo cuerpo de madera, de manera que según el objeto a percutir se intercambien las cabezas para un mismo cuerpo.</text:p>
      <text:p text:style-name="Text_20_body">Un posible ensamble entre las diferentes cabezas y el cuerpo del martillo es a través de un tornillo como se muestra en el plano.</text:p>
      <text:p text:style-name="Text_20_body"><draw:frame draw:style-name="media" draw:name="0" text:anchor-type="as-char" draw:z-index="0" svg:width="5.2916666666667cm" style:rel-width="100%" svg:height="2.0866920842411cm" style:rel-height="scale"><draw:image xlink:href="Pictures/244a223e7f1773dca71240eb104d59b9.jpg" xlink:type="simple" xlink:show="embed" xlink:actuate="onLoad"/></draw:frame></text:p>
      <text:p text:style-name="Text_20_body">Otra forma de ensamble entre las cabezas y el cuerpo puede ser mediante el ajuste de dos formas complementarias en cabeza y cuerpo como se muestra en el plano.</text:p>
      <text:p text:style-name="Text_20_body"><draw:frame draw:style-name="media" draw:name="1" text:anchor-type="as-char" draw:z-index="1" svg:width="5.2916666666667cm" style:rel-width="100%" svg:height="2.1188970846505cm" style:rel-height="scale"><draw:image xlink:href="Pictures/0a47a1f13e362c9eca297a4d22b940af.jpg" xlink:type="simple" xlink:show="embed" xlink:actuate="onLoad"/></draw:frame></text:p>
      <text:p text:style-name="Text_20_body">El cuerpo va a tener dos agujeros en la parte inferior de manera que se permita el ensamble con el mecanismo activador, de tal forma que el músico pueda emplear varios martillos al tiempo.</text:p>
      <text:p text:style-name="Text_20_body">Al fabricar el martillo en MDF, cortado por una máquina láser queda así:</text:p>
      <text:p text:style-name="Text_20_body"><draw:frame draw:style-name="media" draw:name="2" text:anchor-type="as-char" draw:z-index="2" svg:width="5.2916666666667cm" style:rel-width="100%" svg:height="2.6496734397678cm" style:rel-height="scale"><draw:image xlink:href="Pictures/357551b7a9c5b2df7ed26840182e8d7f.jpg" xlink:type="simple" xlink:show="embed" xlink:actuate="onLoad"/></draw:frame></text:p>
      <text:p text:style-name="Text_20_body">Ensamblando ambos modelos, se observa que la opción de la izquierda puede funcionar, ya que el ajuste entre la cabeza y el cuerpo es firme.</text:p>
      <text:p text:style-name="Text_20_body"><draw:frame draw:style-name="media" draw:name="3" text:anchor-type="as-char" draw:z-index="3" svg:width="5.2916666666667cm" style:rel-width="100%" svg:height="1.2029819139194cm" style:rel-height="scale"><draw:image xlink:href="Pictures/377766878608a8c1f6f0c7446f46d01e.jpg" xlink:type="simple" xlink:show="embed" xlink:actuate="onLoad"/></draw:frame></text:p>
      <text:h text:style-name="Heading_20_3" text:outline-level="3"><text:bookmark-start text:name="__RefHeading___diseno_del_soporte_y_el_mecanismo_activador_5"/><text:bookmark-start text:name="diseno_del_soporte_y_el_mecanismo_activador"/>Diseño del soporte y el mecanismo activador<text:bookmark-end text:name="__RefHeading___diseno_del_soporte_y_el_mecanismo_activador_5"/><text:bookmark-end text:name="diseno_del_soporte_y_el_mecanismo_activador"/></text:h>
      <text:p text:style-name="Text_20_body">Para concebir adecuadamente el soporte del martillo se hizo un prototipo del martillo a partir del modelo establecido y se construyó una caja de soporte para ver físicamente su posible funcionamiento. Así es el prototipo.</text:p>
      <text:p text:style-name="Text_20_body"><draw:frame draw:style-name="media" draw:name="4" text:anchor-type="as-char" draw:z-index="4" svg:width="5.2916666666667cm" style:rel-width="100%" svg:height="8.7319232400339cm" style:rel-height="scale"><draw:image xlink:href="Pictures/62e94ead9d8cd4060719340b46e25a51.jpg" xlink:type="simple" xlink:show="embed" xlink:actuate="onLoad"/></draw:frame></text:p>
      <text:p text:style-name="Text_20_body">Como se observa en las imágenes, el martillo se fija al cuerpo a través del agujero superior de su cuerpo.</text:p>
      <text:p text:style-name="Text_20_body">El agujero inferior es para ensamblar el elemento que lo activa. En el prototipo se muestra que este elemento es un nylon.</text:p>
      <text:p text:style-name="Text_20_body">Dos elementos elásticos lo unen por ambos lados a los ejes inferiores de la caja para que esté fijo y retorne a la posición inicial luego de activar el mecanismo.</text:p>
      <text:p text:style-name="Text_20_body"><draw:frame draw:style-name="media" draw:name="5" text:anchor-type="as-char" draw:z-index="5" svg:width="5.2916666666667cm" style:rel-width="100%" svg:height="8.9220903522205cm" style:rel-height="scale"><draw:image xlink:href="Pictures/b937bae90a25442ed8e05032cd214a58.jpg" xlink:type="simple" xlink:show="embed" xlink:actuate="onLoad"/></draw:frame></text:p>
      <text:p text:style-name="Text_20_body"><draw:frame draw:style-name="media" draw:name="6" text:anchor-type="as-char" draw:z-index="6" svg:width="5.2916666666667cm" style:rel-width="100%" svg:height="10.877314814815cm" style:rel-height="scale"><draw:image xlink:href="Pictures/23ba5ecdd992e852a102a020d30434fa.jpg" xlink:type="simple" xlink:show="embed" xlink:actuate="onLoad"/></draw:frame></text:p>
      <text:h text:style-name="Heading_20_2" text:outline-level="2"><text:bookmark-start text:name="__RefHeading___instrumento_para_soplar_6"/><text:bookmark-start text:name="instrumento_para_soplar"/>Instrumento para soplar<text:bookmark-end text:name="__RefHeading___instrumento_para_soplar_6"/><text:bookmark-end text:name="instrumento_para_soplar"/></text:h>
      <text:p text:style-name="Text_20_body">Los requerimientos de diseño son:</text:p>
      <text:list text:style-name="List_20_1" text:continue-numbering="false">
        <text:list-item>
          <text:p text:style-name="List_20_1_Content_First"> Que no requiera del aire proporcionado por una persona.</text:p>
        </text:list-item>
        <text:list-item>
          <text:p text:style-name="List_20_1_Content"> Que tenga un ángulo de salida del aire variable.</text:p>
        </text:list-item>
        <text:list-item>
          <text:p text:style-name="List_20_1_Content_Last"> Que sirva para tocar instrumentos que no tienen lengüetas.</text:p>
        </text:list-item>
      </text:list>
      <text:h text:style-name="Heading_20_3" text:outline-level="3"><text:bookmark-start text:name="__RefHeading___conceptualizacion_de_elemento_que_proporciona_aire_7"/><text:bookmark-start text:name="conceptualizacion_de_elemento_que_proporciona_aire"/>Conceptualización de elemento que proporciona aire<text:bookmark-end text:name="__RefHeading___conceptualizacion_de_elemento_que_proporciona_aire_7"/><text:bookmark-end text:name="conceptualizacion_de_elemento_que_proporciona_aire"/></text:h>
      <text:h text:style-name="Heading_20_3" text:outline-level="3"><text:bookmark-start text:name="__RefHeading___diseno_de_caja_hermetica_de_aire_8"/><text:bookmark-start text:name="diseno_de_caja_hermetica_de_aire"/>Diseño de caja hermética de aire<text:bookmark-end text:name="__RefHeading___diseno_de_caja_hermetica_de_aire_8"/><text:bookmark-end text:name="diseno_de_caja_hermetica_de_aire"/></text:h>
      <text:p text:style-name="Text_20_body">El aire entra desde un elemento que lo comprime y se almacena en una caja que está cerrada herméticamente. Al presionar una tecla se levanta un tapón y deja salir el aire a través de una manguera.</text:p>
      <text:p text:style-name="Text_20_body"><draw:frame draw:style-name="media" draw:name="7" text:anchor-type="as-char" draw:z-index="7" svg:width="5.2916666666667cm" style:rel-width="100%" svg:height="2.7914429530201cm" style:rel-height="scale"><draw:image xlink:href="Pictures/4a93d12893a400e1af16358e9166124b.jpg" xlink:type="simple" xlink:show="embed" xlink:actuate="onLoad"/></draw:frame></text:p>
      <text:h text:style-name="Heading_20_3" text:outline-level="3"><text:bookmark-start text:name="__RefHeading___diseno_de_sistema_de_amarre_al_instrumento_con_inclinacion_variable_de_la_manguera_9"/><text:bookmark-start text:name="diseno_de_sistema_de_amarre_al_instrumento_con_inclinacion_variable_de_la_manguera"/>Diseño de sistema de amarre al instrumento con inclinación variable de la manguera<text:bookmark-end text:name="__RefHeading___diseno_de_sistema_de_amarre_al_instrumento_con_inclinacion_variable_de_la_manguera_9"/><text:bookmark-end text:name="diseno_de_sistema_de_amarre_al_instrumento_con_inclinacion_variable_de_la_manguera"/></text:h>
      <text:p text:style-name="Text_20_body">Debe fabricarse un elemento que permita fijar la manguera al instrumento y permitir la salida de aire en determinada dirección.</text:p>
      <text:h text:style-name="Heading_20_4" text:outline-level="4"><text:bookmark-start text:name="__RefHeading___como_permitir_una_posicion_variable_de_la_manguera_10"/><text:bookmark-start text:name="como_permitir_una_posicion_variable_de_la_manguera"/>Cómo permitir una posición variable de la manguera<text:bookmark-end text:name="__RefHeading___como_permitir_una_posicion_variable_de_la_manguera_10"/><text:bookmark-end text:name="como_permitir_una_posicion_variable_de_la_manguera"/></text:h>
      <text:p text:style-name="Text_20_body">Como el objetivo es que la manguera de salida del aire se pueda acomodar de diferentes maneras según el instrumento que se va a hacer sonar, se definen unas especificaciones para este diseño:</text:p>
      <text:list text:style-name="List_20_1" text:continue-numbering="false">
        <text:list-item>
          <text:p text:style-name="List_20_1_Content_First"> Que haya variación angular en la posición de la manguera, es decir que pueda incidir por ejemplo sobre una flauta de pan en una dirección, pero que pueda proporcionar aire a una flauta traversa en otra dirección.</text:p>
        </text:list-item>
        <text:list-item>
          <text:p text:style-name="List_20_1_Content_Last"> Que permita variación en la distancia entre el amarre y la manguera. En algunos instrumentos el amarre puede quedar cerca a la boquilla y en otros más lejos.</text:p>
        </text:list-item>
      </text:list>
      <text:p text:style-name="Text_20_body">Según las especificaciones anteriores se observa que el elemento a diseñar debe permitir rotación y traslación.</text:p>
      <text:p text:style-name="Text_20_body">La rotación se consigue empleando un par rotacional. Una bisagra y su eje forman un par rotacional.</text:p>
      <text:p text:style-name="Text_20_body">La traslación se consigue empleando un par lineal. Un pistón y su cilindro forman un par lineal.</text:p>
      <text:h text:style-name="Heading_20_4" text:outline-level="4"><text:bookmark-start text:name="__RefHeading___como_fijar_la_manguera_al_instrumento_11"/><text:bookmark-start text:name="como_fijar_la_manguera_al_instrumento"/>Cómo fijar la manguera al instrumento<text:bookmark-end text:name="__RefHeading___como_fijar_la_manguera_al_instrumento_11"/><text:bookmark-end text:name="como_fijar_la_manguera_al_instrumento"/></text:h>
      <text:p text:style-name="Text_20_body">Existen muchas maneras de fijar un elemento a otro con diámetro variable. Algunos que se podrían usar en este caso son:</text:p>
      <text:list text:style-name="List_20_1" text:continue-numbering="false">
        <text:list-item>
          <text:p text:style-name="List_20_1_Content_First"> Abrazadera de sillín de bicicleta.</text:p>
        </text:list-item>
        <text:list-item>
          <text:p text:style-name="List_20_1_Content"> Correa de caucho con pin.</text:p>
        </text:list-item>
        <text:list-item>
          <text:p text:style-name="List_20_1_Content"> Pinza.</text:p>
        </text:list-item>
        <text:list-item>
          <text:p text:style-name="List_20_1_Content"> Belcro.</text:p>
        </text:list-item>
        <text:list-item>
          <text:p text:style-name="List_20_1_Content"> Tie wrap.</text:p>
        </text:list-item>
        <text:list-item>
          <text:p text:style-name="List_20_1_Content_Last"> Abrazadera con pin.</text:p>
        </text:list-item>
      </text:list>
      <text:p text:style-name="Text_20_body">Considerando que este elemento debe soportar el peso del sistema de salida del aire a diferentes ángulos se descarta el belcro.<text:line-break/>
Sabiendo que el elemento no puede deteriorar el instrumento, se descarta la abrazadera con pin.<text:line-break/>
El tie wrap es desechable. Por esta razón también se descarta.<text:line-break/>
La abrazadera de sillín de bicileta no permite la unión con elementos cuyos diámetros son muy diferentes entre sí y por esta razón también se omite esta opció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6:16</meta:creation-date>
    <dc:creator>Generated</dc:creator>
    <dc:date>2026-09-09T16::46:16</dc:date>
    <dc:language>en-US</dc:language>
    <meta:editing-cycles>1</meta:editing-cycles>
    <meta:editing-duration>PT0S</meta:editing-duration>
    <dc:title>investigacion:materiales:start</dc:title>
  </office:meta>
</office:document-meta>
</file>