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dj_basado_en_algoritmos:start"/><text:bookmark-start text:name="__RefHeading___dj_basado_en_algoritmos_1"/><text:bookmark-start text:name="dj_basado_en_algoritmos"/>DJ Basado en Algoritmos<text:bookmark-end text:name="__RefHeading___dj_basado_en_algoritmos_1"/><text:bookmark-end text:name="dj_basado_en_algoritmos"/></text:h>
      <text:p text:style-name="Text_20_body">Recolectamos información de Algoritmos que puedan que permitan que un computador pueda ayudar o reemplazar a un DJ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3::53:31</meta:creation-date>
    <dc:creator>Generated</dc:creator>
    <dc:date>2026-09-09T13::53:31</dc:date>
    <dc:language>en-US</dc:language>
    <meta:editing-cycles>1</meta:editing-cycles>
    <meta:editing-duration>PT0S</meta:editing-duration>
    <dc:title>investigacion:dj_basado_en_algoritmos:start</dc:title>
  </office:meta>
</office:document-meta>
</file>