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3e867900d72ddbdff9fddddf4f47972.png"/>
  <manifest:file-entry manifest:media-type="image/png" manifest:full-path="Pictures/1f9fed7548a44d1d6833c0130a6d70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sarrollo:intrumento_minimo_midi"/><text:bookmark-start text:name="__RefHeading___intrumento_minimo_midi_1"/><text:bookmark-start text:name="intrumento_minimo_midi"/>Intrumento Minimo Midi<text:bookmark-end text:name="__RefHeading___intrumento_minimo_midi_1"/><text:bookmark-end text:name="intrumento_minimo_midi"/></text:h>
      <text:p text:style-name="Text_20_body">« Anexar fotografía de una coca Midi »</text:p>
      <text:p text:style-name="Text_20_body">Con la finalidad de tener recursos con los cuales dictar nuestras secciones pedagógicas músicales de la manera mas eficiente posible, se decide construir un controlador MIDI mínimo para un ensamble orff exitoso.</text:p>
      <text:p text:style-name="Text_20_body">« Anexar un video de las cocas midi en clase »</text:p>
      <text:p text:style-name="Text_20_body">Para que el trabajo con los controladores midi mínimos se pueda realizar satisfactoriamente es necesario los siguientes requerimientos.</text:p>
      <text:p text:style-name="Text_20_body">1 Arduino mega o Uno.
1 Un cabke USB para conectar el Arduino al computador.
1 Un computador con el software Puredata instalado.</text:p>
      <text:p text:style-name="Text_20_body"><text:span text:style-name="Strong_20_Emphasis">Instrucciones de Conexión</text:span></text:p>
      <text:p text:style-name="Text_20_body">« Anexar un diagrama de conexión de las cocas al Arduino »</text:p>
      <text:p text:style-name="Text_20_body">En el anterior diagrama se enseña la manera de conectar nuestras cocas Midi al Arduino y estas respectivamente al computador.</text:p>
      <text:p text:style-name="Text_20_body">Después de tenemos todo conectado al computador. Antes de empezar a realizar música es necesario ingresar a la placa del Arduino un código llamado firmata, este se encarga de comunicar la placa Arduino con cualquier software de programación, que en este caso es puredata.</text:p>
      <text:p text:style-name="Text_20_body"><text:span text:style-name="Strong_20_Emphasis">Instalando firmata en Arduino.</text:span></text:p>
      <text:p text:style-name="Text_20_body">Lo primero que se debe de hacer es descarga el software de Arduino para poder programarlo.
Ingresamos a la web <text:a xlink:type="simple" xlink:href="http://www.arduino.cc/" text:style-name="Internet_20_link" text:visited-style-name="Visited_20_Internet_20_Link">http://www.arduino.cc/</text:a> y descargamos e instalamos el software.</text:p>
      <text:p text:style-name="Text_20_body">Luego de la instalación, abrimos el software y tenemos una ventana como esta.</text:p>
      <text:p text:style-name="Text_20_body"><draw:frame draw:style-name="media" draw:name="0" text:anchor-type="as-char" draw:z-index="0" svg:width="5.2916666666667cm" style:rel-width="100%" svg:height="6.3584497671324cm" style:rel-height="scale"><draw:image xlink:href="Pictures/e3e867900d72ddbdff9fddddf4f47972.png" xlink:type="simple" xlink:show="embed" xlink:actuate="onLoad"/></draw:frame></text:p>
      <text:p text:style-name="Text_20_body">En la siguiente imagen se enseña la ruta que debemos seguir para incorporar el código e la firmara en nuestro arduino. En este caso usaremos un código llamado “standarFirmata”</text:p>
      <text:p text:style-name="Text_20_body"><draw:frame draw:style-name="media" draw:name="1" text:anchor-type="as-char" draw:z-index="1" svg:width="7.9375cm" style:rel-width="100%" svg:height="7.4439244923858cm" style:rel-height="scale"><draw:image xlink:href="Pictures/1f9fed7548a44d1d6833c0130a6d705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7::44:34</meta:creation-date>
    <dc:creator>Generated</dc:creator>
    <dc:date>2026-09-09T17::44:34</dc:date>
    <dc:language>en-US</dc:language>
    <meta:editing-cycles>1</meta:editing-cycles>
    <meta:editing-duration>PT0S</meta:editing-duration>
    <dc:title>desarrollo:intrumento_minimo_midi</dc:title>
  </office:meta>
</office:document-meta>
</file>