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desarrollo:instrumento_minimo_browser"/><text:bookmark-start text:name="__RefHeading___instrumento_minimo_en_el_navegador_1"/><text:bookmark-start text:name="instrumento_minimo_en_el_navegador"/>Instrumento Mínimo en el Navegador<text:bookmark-end text:name="__RefHeading___instrumento_minimo_en_el_navegador_1"/><text:bookmark-end text:name="instrumento_minimo_en_el_navegador"/></text:h>
      <text:h text:style-name="Heading_20_4" text:outline-level="4"><text:bookmark-start text:name="__RefHeading___etapa_i_2"/><text:bookmark-start text:name="etapa_i"/>Etapa I<text:bookmark-end text:name="__RefHeading___etapa_i_2"/><text:bookmark-end text:name="etapa_i"/></text:h>
      <text:list text:style-name="List_20_1" text:continue-numbering="false">
        <text:list-item>
          <text:p text:style-name="List_20_1_Content_First"> 8 tracks (1-bombo, 2-redoblante, 3-charles, 4-percusión, 5-bajo, 6-melodía, 7-tono, 8-tono)</text:p>
        </text:list-item>
        <text:list-item>
          <text:p text:style-name="List_20_1_Content"> El Estado descrito por un JSON</text:p>
        </text:list-item>
        <text:list-item>
          <text:p text:style-name="List_20_1_Content"> Puede comparar un Estado del usuario con un Estado oculto del profesor</text:p>
        </text:list-item>
        <text:list-item>
          <text:p text:style-name="List_20_1_Content"> Log de uso</text:p>
        </text:list-item>
        <text:list-item>
          <text:p text:style-name="List_20_1_Content_Last"> Salva el Estado</text:p>
        </text:list-item>
      </text:list>
      <text:h text:style-name="Heading_20_4" text:outline-level="4"><text:bookmark-start text:name="__RefHeading___deseos_3"/><text:bookmark-start text:name="deseos"/>Deseos<text:bookmark-end text:name="__RefHeading___deseos_3"/><text:bookmark-end text:name="deseos"/></text:h>
      <text:list text:style-name="List_20_1" text:continue-numbering="false">
        <text:list-item>
          <text:p text:style-name="List_20_1_Content_First"> Multiusuario</text:p>
        </text:list-item>
        <text:list-item>
          <text:p text:style-name="List_20_1_Content"> GUI radial</text:p>
        </text:list-item>
        <text:list-item>
          <text:p text:style-name="List_20_1_Content"> Scriptable / plugins</text:p>
        </text:list-item>
        <text:list-item>
          <text:p text:style-name="List_20_1_Content_Last"> Exporta MIDI / Audio</text:p>
        </text:list-item>
      </text:list>
      <text:h text:style-name="Heading_20_4" text:outline-level="4"><text:bookmark-start text:name="__RefHeading___guias_tutoriales_referencias_4"/><text:bookmark-start text:name="guias_tutoriales_referencias"/>Guias, Tutoriales, Referencias<text:bookmark-end text:name="__RefHeading___guias_tutoriales_referencias_4"/><text:bookmark-end text:name="guias_tutoriales_referencias"/></text:h>
      <text:list text:style-name="List_20_1" text:continue-numbering="false">
        <text:list-item>
          <text:p text:style-name="LastListParagraph_List_20_1_Content_First"> <text:a xlink:type="simple" xlink:href="http://www.html5rocks.com/en/tutorials/webaudio/intro/" text:style-name="Internet_20_link" text:visited-style-name="Visited_20_Internet_20_Link"> Getting Started with Web Audio API 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43:41</meta:creation-date>
    <dc:creator>Generated</dc:creator>
    <dc:date>2026-09-09T13::43:41</dc:date>
    <dc:language>en-US</dc:language>
    <meta:editing-cycles>1</meta:editing-cycles>
    <meta:editing-duration>PT0S</meta:editing-duration>
    <dc:title>desarrollo:instrumento_minimo_browser</dc:title>
  </office:meta>
</office:document-meta>
</file>