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d5d71df49df1edc0244341a0239f7f.jpg"/>
  <manifest:file-entry manifest:media-type="image/jpeg" manifest:full-path="Pictures/2d5f63791fd5b1c51819ae97920105ac.jpg"/>
  <manifest:file-entry manifest:media-type="image/jpeg" manifest:full-path="Pictures/119e03b706e55fa42241ba0c14ac752c.jpg"/>
  <manifest:file-entry manifest:media-type="image/png" manifest:full-path="Pictures/9a11a91ccd96f8a72cbc15365f34f9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sarrollo:instrumento_minimo555:divulgacion"/><text:bookmark-start text:name="__RefHeading___cajita_de_tonos_1"/><text:bookmark-start text:name="cajita_de_tonos"/>Cajita de tonos<text:bookmark-end text:name="__RefHeading___cajita_de_tonos_1"/><text:bookmark-end text:name="cajita_de_tonos"/></text:h>
      <text:p text:style-name="Text_20_body">El instrumento mínimo(cajita de tonos) nace con el fin de  tener recursos tecnicos disponibles para dictar los temas de la casa de experimentos.</text:p>
      <text:p text:style-name="Text_20_body">Debido a las particularidades de nuestras materias, el proceso metodológico requiere de un instrumento adaptado a las necesidades de las clases.
De este modo la cajita de tonos(instrumento minimo) compuesto por un circuito muy simple, una salida de sonido (jack), una perilla para manipular los tonos y un botón para ejecutar el sonido, permite realizar notas musicales y motivos melodicoritmicos facilitando ensambles con niños,jóvenes y adultos en un contexto musical experimental - electrónico.</text:p>
      <text:p text:style-name="Text_20_body">Instrucciones de uso para el kit de maquinitas de tonos.</text:p>
      <text:p text:style-name="Text_20_body">la maquinita de tonos esta diseñada para que se puedan distribuir notas diferentes entre los estudiantes y a su vez establecer ritmos o melodias con acompañamiento ritmico (bombo,redoblante,hihat)</text:p>
      <text:p text:style-name="Text_20_body">Descripción del kit: las cajitas estan distribuidas de la siguiente forma:</text:p>
      <text:p text:style-name="Text_20_body">-3 en registro alto para hacer melodias
-3 en registro medio para hacer acompañamientos, pedales o melodias secundarias
-3 en registro bajo para realizar bajos bordones.
-2 suiches para accionar ruidos que se usaran para simular sonido de platillos y redoblante.
-1 caja con piezo para golpear simulando el bombo.</text:p>
      <text:p text:style-name="Text_20_body">con estos tres ultimos, tres  personas podrán hacer ritmos con tres texturas diferentes, principalmente patrones de bateria. </text:p>
      <text:h text:style-name="Heading_20_3" text:outline-level="3"><text:bookmark-start text:name="__RefHeading___video_demostrativo_2"/><text:bookmark-start text:name="video_demostrativo"/>Video demostrativo<text:bookmark-end text:name="__RefHeading___video_demostrativo_2"/><text:bookmark-end text:name="video_demostrativo"/></text:h>
      <text:h text:style-name="Heading_20_1" text:outline-level="1"><text:bookmark-start text:name="__RefHeading___construccion_del_instrumento_minimo_3"/><text:bookmark-start text:name="construccion_del_instrumento_minimo"/>Construccion del instrumento minimo<text:bookmark-end text:name="__RefHeading___construccion_del_instrumento_minimo_3"/><text:bookmark-end text:name="construccion_del_instrumento_minimo"/></text:h>
      <text:p text:style-name="Text_20_body">componentes: </text:p>
      <text:p text:style-name="Text_20_body"><draw:frame draw:style-name="media" draw:name="0" text:anchor-type="as-char" draw:z-index="0" svg:width="5.2916666666667cm" style:rel-width="100%" svg:height="3.96875cm" style:rel-height="scale"><draw:image xlink:href="Pictures/89d5d71df49df1edc0244341a0239f7f.jpg" xlink:type="simple" xlink:show="embed" xlink:actuate="onLoad"/></draw:frame></text:p>
      <text:p text:style-name="Text_20_body">-coca para cocina
-chip555
-resistencia 320k
-resistencia1k
-capacitor lenteja 103
-capacitor lenteja 104
-potenciometro 1 mega (bajos)
-filtro 100uf 50v
-suiche pulsador
-portapila y pila de 9voltios
-jack hembra 1/4</text:p>
      <text:p text:style-name="Text_20_body">herramientas para construir instrumento minimo con 555chip</text:p>
      <text:p text:style-name="Text_20_body"><draw:frame draw:style-name="media" draw:name="1" text:anchor-type="as-char" draw:z-index="1" svg:width="5.2916666666667cm" style:rel-width="100%" svg:height="3.96875cm" style:rel-height="scale"><draw:image xlink:href="Pictures/2d5f63791fd5b1c51819ae97920105ac.jpg" xlink:type="simple" xlink:show="embed" xlink:actuate="onLoad"/></draw:frame></text:p>
      <text:p text:style-name="Text_20_body">-taladro
-cepillo de alambre
-cautin soldador
-soldadura
-tijeras
-pinsas
-termoencogible
-candela
-broca en campana 1/4 = 32MM
-ayudante de soldadura
-espuma
-cable tipo vehiculo</text:p>
      <text:p text:style-name="Text_20_body">usando el ayudante de soldar empezamos por interpretar el plano(foto plano 5555)
es muy importante estañar bien cada parte a soldar, empezamos con el 555 y en orden de patas(la primera esta a la izquierda de la muesca que el chip trae para indicar) </text:p>
      <text:p text:style-name="Text_20_body">en orden de patas vamos soldando cada componete segun el plano.</text:p>
      <text:p text:style-name="Text_20_body">Construcción de los suiches o compuertas para  ruido</text:p>
      <text:p text:style-name="Text_20_body"><draw:frame draw:style-name="media" draw:name="2" text:anchor-type="as-char" draw:z-index="2" svg:width="5.2916666666667cm" style:rel-width="100%" svg:height="7.0555555555556cm" style:rel-height="scale"><draw:image xlink:href="Pictures/119e03b706e55fa42241ba0c14ac752c.jpg" xlink:type="simple" xlink:show="embed" xlink:actuate="onLoad"/></draw:frame></text:p>
      <text:p text:style-name="Text_20_body">Materiales:
-coca para comida
-1suiche pulsador
-2jacks hembra 1/4
-cable tipo vehiculo
-soldadura
-cautin</text:p>
      <text:h text:style-name="Heading_20_2" text:outline-level="2"><text:bookmark-start text:name="__RefHeading___secuenciador_4"/><text:bookmark-start text:name="secuenciador"/>Secuenciador<text:bookmark-end text:name="__RefHeading___secuenciador_4"/><text:bookmark-end text:name="secuenciador"/></text:h>
      <text:p text:style-name="Text_20_body">kit secuenciador y Plano</text:p>
      <text:p text:style-name="Text_20_body"><draw:frame draw:style-name="media" draw:name="3" text:anchor-type="as-char" draw:z-index="3" svg:width="5.2916666666667cm" style:rel-width="100%" svg:height="4.2256707836457cm" style:rel-height="scale"><draw:image xlink:href="Pictures/9a11a91ccd96f8a72cbc15365f34f9ac.png" xlink:type="simple" xlink:show="embed" xlink:actuate="onLoad"/></draw:frame></text:p>
      <text:h text:style-name="Heading_20_3" text:outline-level="3"><text:bookmark-start text:name="__RefHeading___video_demostrativo_5"/><text:bookmark-start text:name="video_demostrativo1"/>Video demostrativo<text:bookmark-end text:name="__RefHeading___video_demostrativo_5"/><text:bookmark-end text:name="video_demostrativo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7::45:27</meta:creation-date>
    <dc:creator>Generated</dc:creator>
    <dc:date>2026-09-09T17::45:27</dc:date>
    <dc:language>en-US</dc:language>
    <meta:editing-cycles>1</meta:editing-cycles>
    <meta:editing-duration>PT0S</meta:editing-duration>
    <dc:title>desarrollo:instrumento_minimo555:divulgacion</dc:title>
  </office:meta>
</office:document-meta>
</file>