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prendizaje:taller_letras:profundizacion"/>El que sólo concibe la poesía en verso, se opone a
la evolución poética. El que sólo concibe la poesía
escrita, ignora el pasado y desconoce el futuro.
Jaime Jaramillo Escobar</text:p>
      <text:h text:style-name="Heading_20_1" text:outline-level="1"><text:bookmark-start text:name="__RefHeading___letras_cantadas_1"/><text:bookmark-start text:name="letras_cantadas"/>Letras cantadas<text:bookmark-end text:name="__RefHeading___letras_cantadas_1"/><text:bookmark-end text:name="letras_cantadas"/></text:h>
      <text:p text:style-name="Text_20_body">Aprender haciendo, aprender creando.
Ver, oír, escribir, decir.
Vocación por los sonidos, por las palabras y por las posibilidades que ofrece su relación.
Taller: de apreciación, de creación.
Aguzar el oído.
Sensibilidad y razón.
¿Se puede enseñar a crear, a escribir, a…?
Adanes literarios.
Poema y poesía.
Poesía para leer y poesía para oír.</text:p>
      <text:p text:style-name="Text_20_body">Lecturas.
Método rápido y fácil para ser poeta, J.J. Escobar.
El arco y la lira, O. Paz.</text:p>
      <text:p text:style-name="Text_20_body">Ejercicios.
Análisis de los casos. Selección y análisis de una letra (aspectos para tener en cuenta: impresiones iniciales, contexto, título, sonido, forma, sentido, pragmática).
Búsqueda de un soneto.
Una casa. Escritura para Casas de M.
Participantes.
microfonorey@hotmail.com
juanfergira@yahoo.com
cgrisales@cantoalegre.org
contacto@daniellema.com</text:p>
      <text:p text:style-name="Text_20_body">Bienvenidos.</text:p>
      <text:p text:style-name="Text_20_body">En la primera sesión de Letras cantadas desarrollamos las siguientes ideas:</text:p>
      <text:p text:style-name="Text_20_body">Aprender haciendo, aprender creando es uno de los propósitos centrales del proyecto. En este espacio abordaremos el estudio de algunos aspectos que nos permitirán aproximarnos a la naturaleza de las canciones, su poética y elementos constitutivos.
Construiremos una propuesta que nos permita replicar el interés y la vocación por las palabras y su especial relación con la música. Vocación por los sonidos, por las palabras y por las posibilidades que ofrece su relación.
Ver, oír, escribir, decir. Son algunas de las acciones básicas de nuestro recorrido.
El nuestro será un espacio de trabajo sin promesas o falsas expectativas de resultado. Nos importa demorarnos en el tráfico con el lenguaje y su relación con la música. Nuestro camino parte de la literatura, del arte con palabras, de la poesía escrita para llegar al ámbito sonoro. Será pues un taller de apreciación, de composición.
Primera tarea: aguzar el oído.
De ahí la primera búsqueda, ejemplos de aquello que consideramos una buena relación entre sonido y sentido, palabra y música (por favor, publiquen sus ejemplos).
Un tema que cruzó nuestro primer encuentro: arte y sociedad, música y violencia, compromiso.
Para la próxima sesión buscaremos un soneto y propondremos una versión.</text:p>
      <text:p text:style-name="Horizontal_20_Line"/>
      <text:p text:style-name="Text_20_body">Segunda sesión
Recapitular.
Aspectos teóricos.
La canción como poema. Poesía para leer y poesía para oír.
Poesía, poema, poética, canción (El arco y la lira de O. Paz).
Géneros y lírica.
Rasgos de la poesía lírica.</text:p>
      <text:p text:style-name="Text_20_body">La canción.
La voz, el sujeto lírico.
Búsquedas temáticas.
¿Creación adánica?
Palabras imán. Isotopías, correspondencias y relaciones metafóricas.
Adaptaciones y versiones.
La voz, el sujeto lírico.</text:p>
      <text:p text:style-name="Text_20_body">Ejercicios:
a) Adaptaciones. El soneto. Elección de un poema de este género y musicalización del mismo.
a. a)Verso y sílabas. Línea versicular. Rimas. Acentos y ritmo.
b)Versiones. Propuesta de un poema como punto de partida.
c)Análisis de una canción (forma, sonido, sentido). El mejoral. Ojos indios.</text:p>
      <text:p text:style-name="Text_20_body">Tareas y lecturas.
Investigación: métodos para componer canciones.
Forma de la canción popular.
Coursera.
Documentales y videos. Series, El show de R. Wood. Documentales. Archivos.</text:p>
      <text:p text:style-name="Horizontal_20_Line"/>
      <text:p text:style-name="Text_20_body">Tercera sesión 10 de abril</text:p>
      <text:p text:style-name="Text_20_body">Análisis de El mejoral (forma, sonido, sentido).
Ampliación de los criterios de análisis.</text:p>
      <text:p text:style-name="Text_20_body">Arte poética. Poéticas de la canción popular.
Decálogos creativos.</text:p>
      <text:p text:style-name="Text_20_body">Poema y narración, canción y narración.
Búsquedas temáticas. Inexistencia de Adanes poéticos.</text:p>
      <text:p text:style-name="Text_20_body">Caso compositivo. Jimmy. </text:p>
      <text:p text:style-name="Horizontal_20_Line"/>
      <text:p text:style-name="Text_20_body">Taller de letras
Mayo 29 de 2014</text:p>
      <text:p text:style-name="Text_20_body">¿Quién habla en la canción?
Yo lírico.
¿Quién a quién y por qué?
Él – ella.
Yo – ella.
Tú – ella.
Yo – Tú.</text:p>
      <text:p text:style-name="Text_20_body">Búsquedas temáticas.
No hay adanes poéticos.
Qué, Cuándo, Dónde, Cómo, Quién y Por qué.
Desarrollo progresivo del asunto. Expectativas. Sonido y sentido.
Estructura de la canción.
Verso.
Precoro.
Coro.
Puente.
Poética (Aristóteles).</text:p>
      <text:p text:style-name="Horizontal_20_Line"/>
      <text:p text:style-name="Text_20_body">Sesión jueves 5 de junio</text:p>
      <text:p text:style-name="Text_20_body">Principio de valoración de unidad y efecto:
estabilidad e inestabilidad.</text:p>
      <text:p text:style-name="Text_20_body">Herramientas de composición:
Numero de líneas.
Combinaciones de longitud y duración.
Esquema de rimas.
Tipos de rima.
Ritmo.</text:p>
      <text:p text:style-name="Text_20_body">Numero de líneas versales.
Pares: estabilidad y resolución.
Impares: inestabilidad y prolongación o proyección de la expectativa.
Efectos:
Notoriedad de las ideas.
Soporte de las emociones creadas.
Dinámica de las secciones de la canción.
Contraste entre las seccio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8T13::43:34</meta:creation-date>
    <dc:creator>Generated</dc:creator>
    <dc:date>2026-09-08T13::43:34</dc:date>
    <dc:language>en-US</dc:language>
    <meta:editing-cycles>1</meta:editing-cycles>
    <meta:editing-duration>PT0S</meta:editing-duration>
    <dc:title>aprendizaje:taller_letras:profundizacion</dc:title>
  </office:meta>
</office:document-meta>
</file>