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investigacion"/><text:bookmark-start text:name="__RefHeading___investigacion_en_repertorio_1"/><text:bookmark-start text:name="investigacion_en_repertorio"/>Investigación en Repertorio<text:bookmark-end text:name="__RefHeading___investigacion_en_repertorio_1"/><text:bookmark-end text:name="investigacion_en_repertorio"/></text:h>
      <text:list text:style-name="List_20_1" text:continue-numbering="false">
        <text:list-item>
          <text:p text:style-name="List_20_1_Content_First"> Brindemos por la vida</text:p>
        </text:list-item>
        <text:list-item>
          <text:p text:style-name="List_20_1_Content"> Sea Feliz</text:p>
        </text:list-item>
        <text:list-item>
          <text:p text:style-name="List_20_1_Content"> Love is the only way (Cifra y letra <text:a xlink:type="simple" xlink:href="https://www.youtab.me/music/rYoqD7pKGWB" text:style-name="Internet_20_link" text:visited-style-name="Visited_20_Internet_20_Link">https://www.youtab.me/music/rYoqD7pKGWB</text:a>)</text:p>
        </text:list-item>
        <text:list-item>
          <text:p text:style-name="List_20_1_Content_Last"> La casa es suya</text:p>
        </text:list-item>
      </text:list>
      <text:h text:style-name="Heading_20_2" text:outline-level="2"><text:bookmark-start text:name="__RefHeading___posibles_herramientas_para_polinizar_los_repertorios_2"/><text:bookmark-start text:name="posibles_herramientas_para_polinizar_los_repertorios"/>Posibles herramientas para polinizar los repertorios<text:bookmark-end text:name="__RefHeading___posibles_herramientas_para_polinizar_los_repertorios_2"/><text:bookmark-end text:name="posibles_herramientas_para_polinizar_los_repertorios"/></text:h>
      <text:list text:style-name="List_20_1" text:continue-numbering="false">
        <text:list-item>
          <text:p text:style-name="List_20_1_Content_First"> Versiones Web con las opciones de menos unos (mezclas a las que se les puede quitar un instrumento para que el practicante toque encima)</text:p>
        </text:list-item>
        <text:list-item>
          <text:p text:style-name="List_20_1_Content_Last"> Sistema de control de  versiones, inspirados en GIT que permita hacer una copia en la máquina local de la versión maestra, alterar la versión maestra en la máquina local y sugerir que esa alteración sea integrada en la rama principal. Posible herramienta : <text:a xlink:type="simple" xlink:href="https://github.com/AMMD/ardour-git" text:style-name="Internet_20_link" text:visited-style-name="Visited_20_Internet_20_Link">https://github.com/AMMD/ardour-g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7:12</meta:creation-date>
    <dc:creator>Generated</dc:creator>
    <dc:date>2026-09-09T16::47:12</dc:date>
    <dc:language>en-US</dc:language>
    <meta:editing-cycles>1</meta:editing-cycles>
    <meta:editing-duration>PT0S</meta:editing-duration>
    <dc:title>aprendizaje:repertorio:investigacion</dc:title>
  </office:meta>
</office:document-meta>
</file>