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aprendizaje:produccion_musical:bitacora"/><text:bookmark-start text:name="__RefHeading___NoTitle_1"/><text:bookmark-start text:name="section"/>2014 11 14<text:bookmark-end text:name="__RefHeading___NoTitle_1"/><text:bookmark-end text:name="section"/></text:h>
      <text:p text:style-name="Text_20_body">Primera reunión con los grupos seleccionados por Orus y Ciudad Frecuencia.</text:p>
      <text:p text:style-name="Text_20_body">1. Kawsay
2. Humo
3. Metrallo
4. Koggi Krokker
5. Señor Montes</text:p>
      <text:p text:style-name="Text_20_body">Creación de grupo en facebook para comunicación con las bandas y los profesores.
Nombre del grupo: bandasmdevivelamusica
<text:a xlink:type="simple" xlink:href="https://www.facebook.com/groups/542875705846647/?fref=ts" text:style-name="Internet_20_link" text:visited-style-name="Visited_20_Internet_20_Link">https://www.facebook.com/groups/542875705846647/?fref=ts</text:a></text:p>
      <text:h text:style-name="Heading_20_3" text:outline-level="3"><text:bookmark-start text:name="__RefHeading___NoTitle_2"/><text:bookmark-start text:name="section1"/>2014 11 19<text:bookmark-end text:name="__RefHeading___NoTitle_2"/><text:bookmark-end text:name="section1"/></text:h>
      <text:p text:style-name="Text_20_body">Primera sesión formativa con la Banda Señor Montes con los profesores Mauricio Estrada y Alejandro Bernal
Se escucharon 4 canciones para comprender el concepto y género de la banda.
Se trataron temas de sobre conceptos musicales para la composición y producción de la música en el género rap-rock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5::53:34</meta:creation-date>
    <dc:creator>Generated</dc:creator>
    <dc:date>2026-09-09T15::53:34</dc:date>
    <dc:language>en-US</dc:language>
    <meta:editing-cycles>1</meta:editing-cycles>
    <meta:editing-duration>PT0S</meta:editing-duration>
    <dc:title>aprendizaje:produccion_musical:bitacora</dc:title>
  </office:meta>
</office:document-meta>
</file>