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52d6df96bd02331d92fafd711346647.svg"/>
  <manifest:file-entry manifest:media-type="image/jpeg" manifest:full-path="Pictures/a10f839452d2fb263412dffaf7c1c09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beat_maker:start"/><text:bookmark-start text:name="__RefHeading___beat_maker_instrumentales_hip_hop_1"/><text:bookmark-start text:name="beat_maker_instrumentales_hip_hop"/>Beat Maker (Instrumentales Hip Hop)<text:bookmark-end text:name="__RefHeading___beat_maker_instrumentales_hip_hop_1"/><text:bookmark-end text:name="beat_maker_instrumentales_hip_hop"/></text:h>
      <text:p text:style-name="Text_20_body">Este sera un curso rapido sobre las elaboraciones de instrumentales para Hip-Hop y ritmos para hacer música Rap. </text:p>
      <text:p text:style-name="Text_20_body">Beat Maker es el termino usado en la jerga del Hip Hop para describir a ese productor de música encargado de hacer los beats para cualquier tipo de música.</text:p>
      <text:h text:style-name="Heading_20_2" text:outline-level="2"><text:bookmark-start text:name="__RefHeading___tematicas_2"/><text:bookmark-start text:name="tematicas"/>Tematicas<text:bookmark-end text:name="__RefHeading___tematicas_2"/><text:bookmark-end text:name="tematicas"/></text:h>
      <text:p text:style-name="Text_20_body"><draw:frame draw:style-name="media" draw:name="0" text:anchor-type="as-char" draw:z-index="0" svg:width="" svg:rel-width="100%" svg:height="0cm"><draw:image xlink:href="Pictures/852d6df96bd02331d92fafd711346647.svg" xlink:type="simple" xlink:show="embed" xlink:actuate="onLoad"/></draw:frame> Dar una descripción básica de cada uno de estos enlaces <draw:frame draw:style-name="media" draw:name="1" text:anchor-type="as-char" draw:z-index="1" svg:width="" svg:rel-width="100%" svg:height="0cm"><draw:image xlink:href="Pictures/852d6df96bd02331d92fafd711346647.svg" xlink:type="simple" xlink:show="embed" xlink:actuate="onLoad"/></draw:frame></text:p>
      <text:p text:style-name="Text_20_body">-       <text:a xlink:type="simple" xlink:href="https://musica.unloquer.org/aprendizaje/beat_maker/introduccion-al-software" text:style-name="Internet_20_link" text:visited-style-name="Visited_20_Internet_20_Link">Introducción al software</text:a></text:p>
      <text:p text:style-name="Text_20_body">Antes de empezar, conoceremos de cerca la herramienta básica que nos permitirá llegar hasta nuestro cometido. Conoceremos el software <text:span text:style-name="Emphasis">Lmms</text:span> y sus principales ventanas para trabajar adecuadamente y mejorar el flujo de trabajo.</text:p>
      <text:p text:style-name="Text_20_body">-       <text:a xlink:type="simple" xlink:href="https://musica.unloquer.org/aprendizaje/beat_maker/ritmoyduracion1" text:style-name="Internet_20_link" text:visited-style-name="Visited_20_Internet_20_Link">Ritmo y duración 1</text:a></text:p>
      <text:p text:style-name="Text_20_body">En esta sección, realizaremos un pequeño ejercicio de secuenciación, la meta será lograr un Loop construido a partír de muestras de Audio. </text:p>
      <text:p text:style-name="Text_20_body">-       <text:a xlink:type="simple" xlink:href="https://musica.unloquer.org/aprendizaje/beat_maker/ritmoyduracion2" text:style-name="Internet_20_link" text:visited-style-name="Visited_20_Internet_20_Link">Ritmo y duración 2</text:a></text:p>
      <text:p text:style-name="Text_20_body">Complementamos la sección anterior, en esta parte conoceremos la ventana <text:span text:style-name="Emphasis">SONG</text:span>, una de las ventanas principales del software <text:span text:style-name="Emphasis">Lmms</text:span> porque es allí donde construimos la canción y ademas de eso construiremos una pequeña linea de bajo que acompañara nuestras percusiones.</text:p>
      <text:p text:style-name="Text_20_body">-       <text:a xlink:type="simple" xlink:href="https://musica.unloquer.org/aprendizaje/beat_maker/sampling" text:style-name="Internet_20_link" text:visited-style-name="Visited_20_Internet_20_Link">sampleo</text:a></text:p>
      <text:p text:style-name="Text_20_body">Entramos al mundo del Audio digital. Para comprender el concepto de ‘samplear’ este capitulo nos introduce a la evolución tecnológica de la cinta hasta llegar el chip en los 80. Con estos conceptos se realiza una practica detallada en Audacity.</text:p>
      <text:p text:style-name="Text_20_body">-       <text:a xlink:type="simple" xlink:href="https://musica.unloquer.org/aprendizaje/beat_maker/melodia" text:style-name="Internet_20_link" text:visited-style-name="Visited_20_Internet_20_Link">Melodía incompleto</text:a></text:p>
      <text:p text:style-name="Text_20_body">¿ Que identifica a una canción de otra canción ? En esta sección explicaremos dos bases para identificar porque hay canciones que suenan oscuras, densas, tristes y otras que por el contrario; suenan alegres, felices o alegres. </text:p>
      <text:p text:style-name="Text_20_body">-       Armonía</text:p>
      <text:p text:style-name="Text_20_body">La música puede brindarse de ambientes construidos por notas ejecutadas paralelamente. Aquí aprenderemos a reconocer las sensaciones que producen los acordes identificadas en mayores y menores.</text:p>
      <text:p text:style-name="Text_20_body">-       Ecualización Hz</text:p>
      <text:p text:style-name="Text_20_body">Hablamos anteriormente del timbre, el color del sonido, su característica. La ecualización se define en la manipulación de las frecuencias que componen ese timbre, con la finalidad de mejorarlo o modificarlo completamente.</text:p>
      <text:p text:style-name="Text_20_body">-       Espacialidad</text:p>
      <text:p text:style-name="Text_20_body">-       Estructura musical  </text:p>
      <text:p text:style-name="Text_20_body"><draw:frame draw:style-name="media" draw:name="2" text:anchor-type="as-char" draw:z-index="2" svg:width="68.58cm" style:rel-width="100%" svg:height="51.435cm" style:rel-height="scale"><draw:image xlink:href="Pictures/a10f839452d2fb263412dffaf7c1c09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5:05</meta:creation-date>
    <dc:creator>Generated</dc:creator>
    <dc:date>2026-09-09T16::45:05</dc:date>
    <dc:language>en-US</dc:language>
    <meta:editing-cycles>1</meta:editing-cycles>
    <meta:editing-duration>PT0S</meta:editing-duration>
    <dc:title>aprendizaje:beat_maker:start</dc:title>
  </office:meta>
</office:document-meta>
</file>