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fe4ab3fece1b7bf1a91e1770d6b7c2f.jpg"/>
  <manifest:file-entry manifest:media-type="image/jpeg" manifest:full-path="Pictures/ce8b326baa6028a14e6b240e8ee65b26.jpg"/>
  <manifest:file-entry manifest:media-type="image/jpeg" manifest:full-path="Pictures/9024bafae08dd265dffa0a68fe9001bf.jpg"/>
  <manifest:file-entry manifest:media-type="image/jpeg" manifest:full-path="Pictures/e437b456216fa9220f40b93e7b44f146.jpg"/>
  <manifest:file-entry manifest:media-type="image/jpeg" manifest:full-path="Pictures/1c678c587d629f84d4c92de233910472.jpg"/>
  <manifest:file-entry manifest:media-type="image/png" manifest:full-path="Pictures/82238c51c77942f3d202014cb3c16703.png"/>
  <manifest:file-entry manifest:media-type="image/png" manifest:full-path="Pictures/6e248c894cb5dfe4e6de42a810fc0b88.png"/>
  <manifest:file-entry manifest:media-type="image/png" manifest:full-path="Pictures/53a762311c2f656fa575d45dd0362474.png"/>
  <manifest:file-entry manifest:media-type="image/png" manifest:full-path="Pictures/ac4cc14b2e2943994340e20635899c25.png"/>
  <manifest:file-entry manifest:media-type="image/png" manifest:full-path="Pictures/a57d062c28e3be61665b8db1efb787e3.png"/>
  <manifest:file-entry manifest:media-type="image/png" manifest:full-path="Pictures/02529023715c0bee3be6678a97ca3a1d.png"/>
  <manifest:file-entry manifest:media-type="image/png" manifest:full-path="Pictures/ae22a21cd5f600355d10850843384398.png"/>
  <manifest:file-entry manifest:media-type="image/png" manifest:full-path="Pictures/479edf1b154d051042c839a040768ba8.png"/>
  <manifest:file-entry manifest:media-type="image/png" manifest:full-path="Pictures/9be461d193dea232e19b3b156e369228.png"/>
  <manifest:file-entry manifest:media-type="image/png" manifest:full-path="Pictures/5721baa4e55b3f561295a77967ff5def.png"/>
  <manifest:file-entry manifest:media-type="image/png" manifest:full-path="Pictures/108898f1ee63734a632ed6a77adc42ed.png"/>
  <manifest:file-entry manifest:media-type="image/png" manifest:full-path="Pictures/ebd799ab88db7906d626c900a17b9571.png"/>
  <manifest:file-entry manifest:media-type="image/jpeg" manifest:full-path="Pictures/c879c93db090cd84932cd3ab00d66c05.jpg"/>
  <manifest:file-entry manifest:media-type="image/png" manifest:full-path="Pictures/f934e11c06a31c7f5730715404bcbeba.png"/>
  <manifest:file-entry manifest:media-type="image/png" manifest:full-path="Pictures/3d43e06f55511c7029844d2be9691346.png"/>
  <manifest:file-entry manifest:media-type="image/png" manifest:full-path="Pictures/0666b7201ec6eb6d77e42bca5b58c79d.png"/>
  <manifest:file-entry manifest:media-type="image/png" manifest:full-path="Pictures/0978b6d036b03b41d98f19c3ebd8c793.png"/>
  <manifest:file-entry manifest:media-type="image/png" manifest:full-path="Pictures/24483697e29fe8fbb519dd35119bec15.png"/>
  <manifest:file-entry manifest:media-type="image/png" manifest:full-path="Pictures/1d7354d788c96c7c0008490ca8dc9fff.png"/>
  <manifest:file-entry manifest:media-type="image/png" manifest:full-path="Pictures/4ad07834e6840b7add61a614513864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beat_maker:sampling"/><text:bookmark-start text:name="__RefHeading___sampleo_1"/><text:bookmark-start text:name="sampleo"/>Sampleo<text:bookmark-end text:name="__RefHeading___sampleo_1"/><text:bookmark-end text:name="sampleo"/></text:h>
      <text:p text:style-name="Text_20_body">Antes de empezar a describir la técnica del sampleo, describiremos un poco su historia y su construcción para entender verdaderamente que esta pasando en este proceso de creación musical. </text:p>
      <text:p text:style-name="Text_20_body">Antiguamente los sonidos eran grabados usando cintas magnéticas.</text:p>
      <text:p text:style-name="Text_20_body"><draw:frame draw:style-name="media" draw:name="0" text:anchor-type="as-char" draw:z-index="0" svg:width="15.875cm" svg:height="11.90625cm"><draw:image xlink:href="Pictures/6fe4ab3fece1b7bf1a91e1770d6b7c2f.jpg" xlink:type="simple" xlink:show="embed" xlink:actuate="onLoad"/></draw:frame></text:p>
      <text:p text:style-name="Text_20_body">La experimentación y el error sobre este tipo de tecnologías permitió descubrir lo que luego fueron los efectos de sonido (flanger, chorus, delay, entre otros) que se vierón reflejados en los desarrollos musicales de ese entonces, como la música concreta y la música estocástica, pioneros como Iannis Xenakis o Karlheinz Stockhausen desarrollan composiciones musicales a partir de construcciones con estos aparatos musicales.</text:p>
      <text:p text:style-name="Text_20_body">En la década de los 50', existieron unos dispositivos llamados fonógenos, artefactos que poseen una cinta magnética circular montada sobre un tambor de cabezales. La velocidad de reproducción de estos cabezales, es controlada por un circuito que está conectado a un teclado musical. Esta técnica de reproducción  permitía reproducir todas las notas sobre cualquier sonido previamente grabado.</text:p>
      <text:p text:style-name="Text_20_body"><draw:frame draw:style-name="media" draw:name="1" text:anchor-type="as-char" draw:z-index="1" svg:width="15.875cm" svg:height="20.657852564103cm"><draw:image xlink:href="Pictures/ce8b326baa6028a14e6b240e8ee65b26.jpg" xlink:type="simple" xlink:show="embed" xlink:actuate="onLoad"/></draw:frame></text:p>
      <text:p text:style-name="Text_20_body">Luego en los años 80' la tecnología de las cintas fué reemplazada por los <text:span text:style-name="Emphasis">chips</text:span>, estos permitían grabar, almacenar y procesar pequeñas muestras de sonido (sample) en estos dispositivos. Fue así como se desarrollan maquinas musicales como el sampler </text:p>
      <text:p text:style-name="Text_20_body"><draw:frame draw:style-name="media" draw:name="2" text:anchor-type="as-char" draw:z-index="2" svg:width="15.875cm" svg:height="11.90625cm"><draw:image xlink:href="Pictures/9024bafae08dd265dffa0a68fe9001bf.jpg" xlink:type="simple" xlink:show="embed" xlink:actuate="onLoad"/></draw:frame></text:p>
      <text:p text:style-name="Text_20_body">y los sequenciadores TR-707 y TR-808.</text:p>
      <text:p text:style-name="Text_20_body"><draw:frame draw:style-name="media" draw:name="3" text:anchor-type="as-char" draw:z-index="3" svg:width="15.875cm" svg:height="10.094487525287cm"><draw:image xlink:href="Pictures/e437b456216fa9220f40b93e7b44f146.jpg" xlink:type="simple" xlink:show="embed" xlink:actuate="onLoad"/></draw:frame></text:p>
      <text:p text:style-name="Text_20_body"><draw:frame draw:style-name="media" draw:name="4" text:anchor-type="as-char" draw:z-index="4" svg:width="15.875cm" svg:height="9.525cm"><draw:image xlink:href="Pictures/1c678c587d629f84d4c92de233910472.jpg" xlink:type="simple" xlink:show="embed" xlink:actuate="onLoad"/></draw:frame></text:p>
      <text:h text:style-name="Heading_20_2" text:outline-level="2"><text:bookmark-start text:name="__RefHeading___porque_el_sampleo_en_el_hip-hop_2"/><text:bookmark-start text:name="porque_el_sampleo_en_el_hip-hop"/>¿Porque el sampleo en el  Hip-Hop ?<text:bookmark-end text:name="__RefHeading___porque_el_sampleo_en_el_hip-hop_2"/><text:bookmark-end text:name="porque_el_sampleo_en_el_hip-hop"/></text:h>
      <text:p text:style-name="Text_20_body">En la década de los 70' se difundió la técnica del sampling, lo que permitió emerger el Hip-Hop en Nueva York. Estas maquinas sampleadoras también permitían grabar sonidos y vinilos, lo que permitía que aquellos Dj de Hip-Hop que solían pinchar en las noches, también usaran los Samplers para acompañarse en sus shows, o permitirle improvisar en vivo con muestras que grababa mientras mezclaba sus vinilos.  </text:p>
      <text:h text:style-name="Heading_20_2" text:outline-level="2"><text:bookmark-start text:name="__RefHeading___en_que_consiste_samplear_3"/><text:bookmark-start text:name="en_que_consiste_samplear"/>En que consiste samplear.<text:bookmark-end text:name="__RefHeading___en_que_consiste_samplear_3"/><text:bookmark-end text:name="en_que_consiste_samplear"/></text:h>
      <text:p text:style-name="Text_20_body">Samplear/sampling entonces significa tomar un sonido grabado (o grabar uno nuevo) y reproducirlos a diferentes velocidades (pitch) y en cualquier ritmo musical. A menudo esas muestras que se toman pueden ser una parte de cualquier canción, estas grabaciones suelen ser descansos donde solo toca la bateria, o donde una canción comienza con un solo de riff de guitarra, A menudo esos descansos ritmicos, luego se utilizan para construir el ritmo de otra canción.</text:p>
      <text:p text:style-name="Text_20_body">Otras personas prefieren  instrumentos análogos, y usan los mencionados anteriormente (software).</text:p>
      <text:h text:style-name="Heading_20_2" text:outline-level="2"><text:bookmark-start text:name="__RefHeading___samplear_4"/><text:bookmark-start text:name="samplear"/>Samplear<text:bookmark-end text:name="__RefHeading___samplear_4"/><text:bookmark-end text:name="samplear"/></text:h>
      <text:p text:style-name="Text_20_body">Para aprender a samplear, en este caso utilizaremos Audacity, este software es de Código Abierto. Esto es bueno porque tenemos muchas posibilidades, podremos utilizar el software en cualquier plataforma sin importar el sistema operativo ya que esta disponible para los sistemas comúnmente usados(Windows, Mac, Linux), ademas de eso nos permite llevar a cabo nuestro cometido que es Samplear y no tenemos que pagar por obtener el software.</text:p>
      <text:p text:style-name="Text_20_body">Empezamos por instalar el software  <text:a xlink:type="simple" xlink:href="http://audacity.sourceforge.net/?lang=es" text:style-name="Internet_20_link" text:visited-style-name="Visited_20_Internet_20_Link"> Link Audacity</text:a>  </text:p>
      <text:p text:style-name="Text_20_body">Si es Windows descarga el archivo.exe, si es Mac el archivo.dmg y si es Linux es mas facíl aún.
Solo abre una terminal y escribe  <text:span text:style-name="Emphasis">sudo apt-get install audacity</text:span></text:p>
      <text:p text:style-name="Text_20_body">Al abrir Audacity tendras un pantalla como esta. </text:p>
      <text:p text:style-name="Text_20_body"><draw:frame draw:style-name="media" draw:name="5" text:anchor-type="as-char" draw:z-index="5" svg:width="15.875cm" svg:height="9.1371378230227cm"><draw:image xlink:href="Pictures/82238c51c77942f3d202014cb3c16703.png" xlink:type="simple" xlink:show="embed" xlink:actuate="onLoad"/></draw:frame></text:p>
      <text:p text:style-name="Text_20_body">Describiremos brevemente en que consiste: </text:p>
      <text:p text:style-name="Text_20_body">Al lado izquierdo tenemos algunos controles básicos, como detener, play, stop, atrás, adelante, y grabar.</text:p>
      <text:p text:style-name="Text_20_body"><draw:frame draw:style-name="media" draw:name="6" text:anchor-type="as-char" draw:z-index="6" svg:width="15.875cm" svg:height="3.7740566037736cm"><draw:image xlink:href="Pictures/6e248c894cb5dfe4e6de42a810fc0b88.png" xlink:type="simple" xlink:show="embed" xlink:actuate="onLoad"/></draw:frame></text:p>
      <text:p text:style-name="Text_20_body">Luego a la derecha de este panel hay otros controles que nos permitirán manipular de diferentes maneras nuestras muestras de Audio. </text:p>
      <text:p text:style-name="Text_20_body"><draw:frame draw:style-name="media" draw:name="7" text:anchor-type="as-char" draw:z-index="7" svg:width="7.9375cm" style:rel-width="100%" svg:height="5.45703125cm" style:rel-height="scale"><draw:image xlink:href="Pictures/53a762311c2f656fa575d45dd0362474.png" xlink:type="simple" xlink:show="embed" xlink:actuate="onLoad"/></draw:frame></text:p>
      <text:p text:style-name="Text_20_body">Al final tendremos otras mas importantes que nos permitirán realizar un zoom para seleccionar exactamente la parte que deseamos cortar o seleccionar del Audio, ademas de facilitarnos demasiado la parte de la navegación en la pantalla: </text:p>
      <text:p text:style-name="Text_20_body"><draw:frame draw:style-name="media" draw:name="8" text:anchor-type="as-char" draw:z-index="8" svg:width="7.9375cm" style:rel-width="100%" svg:height="1.1689429928741cm" style:rel-height="scale"><draw:image xlink:href="Pictures/ac4cc14b2e2943994340e20635899c25.png" xlink:type="simple" xlink:show="embed" xlink:actuate="onLoad"/></draw:frame></text:p>
      <text:p text:style-name="Text_20_body">Déspues de explorar un poco el software, vamos a archivo y seleccionamos nuestro Loop. Si no tienes una, puedes usar esta de ejemplo.</text:p>
      <text:p text:style-name="Text_20_body"><text:a xlink:type="simple" xlink:href="https://musica.unloquer.org/materias/beat_maker/loop0.mp3" text:style-name="Internet_20_link" text:visited-style-name="Visited_20_Internet_20_Link"> Descaragar Loop de ejemplo</text:a></text:p>
      <text:p text:style-name="Text_20_body">Para descargar este Audio haz click derecho sobre el reproductor y haz click en Guardar Audio:</text:p>
      <text:p text:style-name="Text_20_body"><draw:frame draw:style-name="media" draw:name="9" text:anchor-type="as-char" draw:z-index="9" svg:width="7.9375cm" style:rel-width="100%" svg:height="4.9609375cm" style:rel-height="scale"><draw:image xlink:href="Pictures/a57d062c28e3be61665b8db1efb787e3.png" xlink:type="simple" xlink:show="embed" xlink:actuate="onLoad"/></draw:frame></text:p>
      <text:p text:style-name="Text_20_body">Luego de cargar el Loop o el sonido de percusión que tengas, tendrás una pantalla como esta:</text:p>
      <text:p text:style-name="Text_20_body"><draw:frame draw:style-name="media" draw:name="10" text:anchor-type="as-char" draw:z-index="10" svg:width="10.583333333333cm" svg:height="6.6145833333333cm"><draw:image xlink:href="Pictures/02529023715c0bee3be6678a97ca3a1d.png" xlink:type="simple" xlink:show="embed" xlink:actuate="onLoad"/></draw:frame></text:p>
      <text:p text:style-name="Text_20_body">Buscaremos un sonido que nos guste, nos damos cuenta que los sonidos percutidos comienzan por una cresta o pico:</text:p>
      <text:p text:style-name="Text_20_body"><draw:frame draw:style-name="media" draw:name="11" text:anchor-type="as-char" draw:z-index="11" svg:width="10.583333333333cm" svg:height="5.2094127806563cm"><draw:image xlink:href="Pictures/ae22a21cd5f600355d10850843384398.png" xlink:type="simple" xlink:show="embed" xlink:actuate="onLoad"/></draw:frame></text:p>
      <text:p text:style-name="Text_20_body">Haremos click donde creamos  a vista de ojo que empieza el ataque del sonido, después de esto una bandera se creara en donde hicimos click antes.</text:p>
      <text:p text:style-name="Text_20_body"><draw:frame draw:style-name="media" draw:name="12" text:anchor-type="as-char" draw:z-index="12" svg:width="7.9375cm" style:rel-width="100%" svg:height="16.180288461538cm" style:rel-height="scale"><draw:image xlink:href="Pictures/479edf1b154d051042c839a040768ba8.png" xlink:type="simple" xlink:show="embed" xlink:actuate="onLoad"/></draw:frame></text:p>
      <text:p text:style-name="Text_20_body">Con la herramienta Zoom que se encuentra en la parte superior izquierda de la pantalla:</text:p>
      <text:p text:style-name="Text_20_body"><draw:frame draw:style-name="media" draw:name="13" text:anchor-type="as-char" draw:z-index="13" svg:width="7.9375cm" style:rel-width="100%" svg:height="7.9375cm" style:rel-height="scale"><draw:image xlink:href="Pictures/9be461d193dea232e19b3b156e369228.png" xlink:type="simple" xlink:show="embed" xlink:actuate="onLoad"/></draw:frame></text:p>
      <text:p text:style-name="Text_20_body">clikearemos hasta obtener un zoom de la muestra de audio, a medida que realizamos este proceso, nuestra bandera nos indicara que la posición donde comenzamos esta mal, </text:p>
      <text:p text:style-name="Text_20_body"><draw:frame draw:style-name="media" draw:name="14" text:anchor-type="as-char" draw:z-index="14" svg:width="7.9375cm" style:rel-width="100%" svg:height="4.9609375cm" style:rel-height="scale"><draw:image xlink:href="Pictures/5721baa4e55b3f561295a77967ff5def.png" xlink:type="simple" xlink:show="embed" xlink:actuate="onLoad"/></draw:frame>  </text:p>
      <text:p text:style-name="Text_20_body">nos detenemos para solucionar este error inconsiente.</text:p>
      <text:p text:style-name="Text_20_body"><draw:frame draw:style-name="media" draw:name="15" text:anchor-type="as-char" draw:z-index="15" svg:width="7.9375cm" style:rel-width="100%" svg:height="4.9609375cm" style:rel-height="scale"><draw:image xlink:href="Pictures/108898f1ee63734a632ed6a77adc42ed.png" xlink:type="simple" xlink:show="embed" xlink:actuate="onLoad"/></draw:frame></text:p>
      <text:p text:style-name="Text_20_body">hasta llegar a las transientes del sonido.</text:p>
      <text:p text:style-name="Text_20_body"><draw:frame draw:style-name="media" draw:name="16" text:anchor-type="as-char" draw:z-index="16" svg:width="7.9375cm" style:rel-width="100%" svg:height="20.094031531532cm" style:rel-height="scale"><draw:image xlink:href="Pictures/ebd799ab88db7906d626c900a17b9571.png" xlink:type="simple" xlink:show="embed" xlink:actuate="onLoad"/></draw:frame></text:p>
      <text:p text:style-name="Text_20_body">La idea principal aquí es establecer la posición de esos nodos, si nos fijamos bien hay unos nodos superiores y otros nodos inferiores. El objetivo principal es seleccionar donde haya un nodo en la posición central o cero, indicando un nuevo inicio de la muestra.</text:p>
      <text:p text:style-name="Text_20_body"><draw:frame draw:style-name="media" draw:name="17" text:anchor-type="as-char" draw:z-index="17" svg:width="13.229166666667cm" svg:height="13.998304263566cm"><draw:image xlink:href="Pictures/c879c93db090cd84932cd3ab00d66c05.jpg" xlink:type="simple" xlink:show="embed" xlink:actuate="onLoad"/></draw:frame></text:p>
      <text:p text:style-name="Text_20_body">Ahora seleccionamos la herramienta zoom con la lupa (-), esto es para devolvernos a la vista normal de la muestra de audio, seguidamente; seleccionamos la muestra en la cual estamos trabajando teniendo en cuenta donde termina el sonido y donde comienza uno nuevo.</text:p>
      <text:p text:style-name="Text_20_body">Esto puede tardar en acostumbrarse y al principio puede parecer tedioso, pero con practica el proceso se va haciendo mas rápido e experimental.</text:p>
      <text:p text:style-name="Text_20_body">por lo pronto seleccionamos la muestra que tenemos:</text:p>
      <text:p text:style-name="Text_20_body"><draw:frame draw:style-name="media" draw:name="18" text:anchor-type="as-char" draw:z-index="18" svg:width="7.9375cm" style:rel-width="100%" svg:height="12.457465277778cm" style:rel-height="scale"><draw:image xlink:href="Pictures/f934e11c06a31c7f5730715404bcbeba.png" xlink:type="simple" xlink:show="embed" xlink:actuate="onLoad"/></draw:frame></text:p>
      <text:p text:style-name="Text_20_body">Solo hace falta presionar el atajo <text:span text:style-name="Strong_20_Emphasis">ctrl + x</text:span> para cortar la muestra que hemos seleccionado previamente. Después de que cortes el archivo, puedes seleccionar una parte mas adelante de la Linea de tiempo y pegar la muestra. Tendrás una pantalla parecida a esta:</text:p>
      <text:p text:style-name="Text_20_body"><draw:frame draw:style-name="media" draw:name="19" text:anchor-type="as-char" draw:z-index="19" svg:width="7.9375cm" style:rel-width="100%" svg:height="4.9609375cm" style:rel-height="scale"><draw:image xlink:href="Pictures/3d43e06f55511c7029844d2be9691346.png" xlink:type="simple" xlink:show="embed" xlink:actuate="onLoad"/></draw:frame></text:p>
      <text:p text:style-name="Text_20_body">El paso siguiente es simple, borrar todo el Audio que no necesitemos, en este ejemplo; el Audio completo del Loop.</text:p>
      <text:p text:style-name="Text_20_body">Ahora, después de borrar el Audio, que se hace seleccionando la muestra y luego presionando la tecla <text:span text:style-name="Emphasis">Delete</text:span></text:p>
      <text:p text:style-name="Text_20_body"><draw:frame draw:style-name="media" draw:name="20" text:anchor-type="as-char" draw:z-index="20" svg:width="13.229166666667cm" svg:height="4.7993223872817cm"><draw:image xlink:href="Pictures/0666b7201ec6eb6d77e42bca5b58c79d.png" xlink:type="simple" xlink:show="embed" xlink:actuate="onLoad"/></draw:frame></text:p>
      <text:p text:style-name="Text_20_body">Solo hace falta seleccionar nuestra muestra hasta el principio de la Linea de tiempo, y finalmente convertiremos nuestra muestra de audio a un formato para llevar a Lmms. Tendrás una pantalla similar a esta al momento de exportar:</text:p>
      <text:p text:style-name="Text_20_body"><draw:frame draw:style-name="media" draw:name="21" text:anchor-type="as-char" draw:z-index="21" svg:width="13.229166666667cm" svg:height="7.805001304121cm"><draw:image xlink:href="Pictures/0978b6d036b03b41d98f19c3ebd8c793.png" xlink:type="simple" xlink:show="embed" xlink:actuate="onLoad"/></draw:frame></text:p>
      <text:p text:style-name="Text_20_body">Para correr el Audio hasta el el principio usa la siguiente herramienta:</text:p>
      <text:p text:style-name="Text_20_body"><draw:frame draw:style-name="media" draw:name="22" text:anchor-type="as-char" draw:z-index="22" svg:width="7.9375cm" style:rel-width="100%" svg:height="8.4666666666667cm" style:rel-height="scale"><draw:image xlink:href="Pictures/24483697e29fe8fbb519dd35119bec15.png" xlink:type="simple" xlink:show="embed" xlink:actuate="onLoad"/></draw:frame></text:p>
      <text:p text:style-name="Text_20_body">Después de llegar hasta aquí. Finalizamos presionando las teclas <text:span text:style-name="Emphasis">ctrl + A</text:span>, vamos a Archivo y seleccionamos <text:span text:style-name="Emphasis">Exportar la selección</text:span></text:p>
      <text:p text:style-name="Text_20_body"><draw:frame draw:style-name="media" draw:name="23" text:anchor-type="as-char" draw:z-index="23" svg:width="7.9375cm" style:rel-width="100%" svg:height="7.4204445422535cm" style:rel-height="scale"><draw:image xlink:href="Pictures/1d7354d788c96c7c0008490ca8dc9fff.png" xlink:type="simple" xlink:show="embed" xlink:actuate="onLoad"/></draw:frame></text:p>
      <text:p text:style-name="Text_20_body">Antes de convertir el Audio, el software preguntara ademas por información adicional para agregar a la muestra, como nombre del artista, nombre del álbum, año, etc. Simplemente llena ahí lo que requieras conveniente y asignare un nombre a la muestra. En mi caso será redoblante.mp3</text:p>
      <text:p text:style-name="Text_20_body">Finalmente, abre Lmms y navega hasta el explorar de archivos, ahi estará la muestra sampleada lista para ser usada en nuestro sequenciador.</text:p>
      <text:p text:style-name="Text_20_body"><draw:frame draw:style-name="media" draw:name="24" text:anchor-type="as-char" draw:z-index="24" svg:width="7.9375cm" style:rel-width="100%" svg:height="4.4626647144949cm" style:rel-height="scale"><draw:image xlink:href="Pictures/4ad07834e6840b7add61a614513864e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6::25:59</meta:creation-date>
    <dc:creator>Generated</dc:creator>
    <dc:date>2026-08-11T16::25:59</dc:date>
    <dc:language>en-US</dc:language>
    <meta:editing-cycles>1</meta:editing-cycles>
    <meta:editing-duration>PT0S</meta:editing-duration>
    <dc:title>aprendizaje:beat_maker:sampling</dc:title>
  </office:meta>
</office:document-meta>
</file>