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38dac302efb5b281cbb4ca446af9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beat_maker:melodia"/><text:bookmark-start text:name="__RefHeading___la_melodia_en_los_instrumentales_del_rap_1"/><text:bookmark-start text:name="la_melodia_en_los_instrumentales_del_rap"/>La melodía en los instrumentales del Rap<text:bookmark-end text:name="__RefHeading___la_melodia_en_los_instrumentales_del_rap_1"/><text:bookmark-end text:name="la_melodia_en_los_instrumentales_del_rap"/></text:h>
      <text:p text:style-name="Text_20_body">Cuando se esta construyendo un instrumental para Hip-Hop es importante tener en cuenta que la melodía es el motivo principal y ella ocupa un papel importante en toda la canción, porque define la energía que el instrumental pueda tener.</text:p>
      <text:p text:style-name="Text_20_body">Diversas maneras tienen algunos productores cuando inician el proceso musical, algunos comienzan la elaboración del instrumental por samplear ritmos percutimos y re-construirlos por medio de la edición de Audio para proceder a construir la melodía y viceversa.</text:p>
      <text:p text:style-name="Text_20_body">En este caso iniciaremos por construir primero la melodía, y este proceso comienza en samplear alguna melodía.</text:p>
      <text:p text:style-name="Text_20_body">En Audacity por ejemplo tenemos esta representación y el audio disponible para descargar y experimentar.</text:p>
      <text:p text:style-name="Text_20_body"><draw:frame draw:style-name="media" draw:name="0" text:anchor-type="as-char" draw:z-index="0" svg:width="5.2916666666667cm" style:rel-width="100%" svg:height="1.2746962493397cm" style:rel-height="scale"><draw:image xlink:href="Pictures/5138dac302efb5b281cbb4ca446af9f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9::16:33</meta:creation-date>
    <dc:creator>Generated</dc:creator>
    <dc:date>2026-09-01T19::16:33</dc:date>
    <dc:language>en-US</dc:language>
    <meta:editing-cycles>1</meta:editing-cycles>
    <meta:editing-duration>PT0S</meta:editing-duration>
    <dc:title>aprendizaje:beat_maker:melodia</dc:title>
  </office:meta>
</office:document-meta>
</file>