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1f8fe2ed558066aefab69c13fe8d6ea.jpg"/>
  <manifest:file-entry manifest:media-type="image/jpeg" manifest:full-path="Pictures/1aa45ece52ccdd0e388add9d69f041e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beat_maker:espacialidad"/><text:bookmark-start text:name="__RefHeading___espacialidad_1"/><text:bookmark-start text:name="espacialidad"/>Espacialidad<text:bookmark-end text:name="__RefHeading___espacialidad_1"/><text:bookmark-end text:name="espacialidad"/></text:h>
      <text:p text:style-name="Text_20_body">La especialidad se aplica para ubicar todos nuestros instrumentos en un espacio determinado al momento de realizar la mezcla.</text:p>
      <text:p text:style-name="Text_20_body">En general cuando hablamos de espacialidad estamos haciendo alusión al momento de producir la música, estos sonidos pueden ser “maquillados ” con cualidades que les podemos brindar por medio del procesamiento de Audio, tanto análogo como digital. </text:p>
      <text:p text:style-name="Text_20_body">Cuando nos referimos al Audio Digital es todo aquel sonido que es procesado en un computador por medio de software de edición de audio o Daw (FL studio, Live, Lmms, Audacity). y el análogo por medio de consolas análogas.</text:p>
      <text:p text:style-name="Text_20_body"><text:span text:style-name="Strong_20_Emphasis">Consola Behringer</text:span></text:p>
      <text:p text:style-name="Text_20_body"><draw:frame draw:style-name="media" draw:name=" Consola behringer Legend" text:anchor-type="as-char" draw:z-index="0" svg:width="10.583333333333cm"><draw:text-box><text:p text:style-name="legendcenter"><draw:frame draw:style-name="media" draw:name=" Consola behringer" text:anchor-type="as-char" draw:z-index="0" svg:width="10.583333333333cm" svg:height="8.9958333333333cm"><draw:image xlink:href="Pictures/21f8fe2ed558066aefab69c13fe8d6ea.jpg" xlink:type="simple" xlink:show="embed" xlink:actuate="onLoad"/></draw:frame> Consola behringer</text:p></draw:text-box></draw:frame></text:p>
      <text:p text:style-name="Text_20_body"><text:span text:style-name="Strong_20_Emphasis">Software bitwig</text:span></text:p>
      <text:p text:style-name="Text_20_body"><draw:frame draw:style-name="media" draw:name="1" text:anchor-type="as-char" draw:z-index="1" svg:width="10.583333333333cm" svg:height="6.2425130208333cm"><draw:image xlink:href="Pictures/1aa45ece52ccdd0e388add9d69f041e0.jpg" xlink:type="simple" xlink:show="embed" xlink:actuate="onLoad"/></draw:frame></text:p>
      <text:p text:style-name="Text_20_body">La especialidad se desglosa en dos partes, el stereo o panorama y la profundidad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1T19::17:49</meta:creation-date>
    <dc:creator>Generated</dc:creator>
    <dc:date>2026-09-01T19::17:49</dc:date>
    <dc:language>en-US</dc:language>
    <meta:editing-cycles>1</meta:editing-cycles>
    <meta:editing-duration>PT0S</meta:editing-duration>
    <dc:title>aprendizaje:beat_maker:espacialidad</dc:title>
  </office:meta>
</office:document-meta>
</file>