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rendizaje:algo-ritmos:herramientas"/><text:bookmark-start text:name="__RefHeading___herramientas_algo_ritmos_1"/><text:bookmark-start text:name="herramientas_algo_ritmos"/>Herramientas Algo~Ritmos<text:bookmark-end text:name="__RefHeading___herramientas_algo_ritmos_1"/><text:bookmark-end text:name="herramientas_algo_ritmos"/></text:h>
      <text:h text:style-name="Heading_20_4" text:outline-level="4"><text:bookmark-start text:name="__RefHeading___entornos_para_codigo_en_vivo_2"/><text:bookmark-start text:name="entornos_para_codigo_en_vivo"/>Entornos para código en vivo<text:bookmark-end text:name="__RefHeading___entornos_para_codigo_en_vivo_2"/><text:bookmark-end text:name="entornos_para_codigo_en_vivo"/></text:h>
      <text:p text:style-name="Preformatted_20_Text">* [[http://chuck.cs.princeton.edu/ | ChucK]]<text:line-break/>* [[http://toplap.org/tidal/|Tidal]]<text:line-break/>* [[http://lissajousjs.com/ | Lissajous ]]<text:line-break/>* [[http://gibber.mat.ucsb.edu/ | Gibber ]]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0::48:47</meta:creation-date>
    <dc:creator>Generated</dc:creator>
    <dc:date>2026-09-09T10::48:47</dc:date>
    <dc:language>en-US</dc:language>
    <meta:editing-cycles>1</meta:editing-cycles>
    <meta:editing-duration>PT0S</meta:editing-duration>
    <dc:title>aprendizaje:algo-ritmos:herramientas</dc:title>
  </office:meta>
</office:document-meta>
</file>