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manejo_de_registros"/><text:bookmark-start text:name="__RefHeading___procedimientomanejo_de_registros_1"/><text:bookmark-start text:name="procedimientomanejo_de_registros"/>Procedimiento: Manejo de registros<text:bookmark-end text:name="__RefHeading___procedimientomanejo_de_registros_1"/><text:bookmark-end text:name="procedimientomanejo_de_registros"/></text:h>
      <text:list text:style-name="List_20_1" text:continue-numbering="false">
        <text:list-item>
          <text:p text:style-name="List_20_1_Content_First"> Renombar archivos para que tengan sentido, con fecha y usando camelCase (ej: 201405290900_formacionDeFormadores.mp3)</text:p>
        </text:list-item>
        <text:list-item>
          <text:p text:style-name="List_20_1_Content"> Hacer copia de seguridad de los archivos</text:p>
        </text:list-item>
        <text:list-item>
          <text:p text:style-name="List_20_1_Content"> Optimizar el rango dinámico a -12db RMS, pensando en que es una conferencia que alguien quiere estar escuchando en audífonos en un entorno ruidoso (ciudad) (en Linux con Barry Satan Maximize</text:p>
        </text:list-item>
        <text:list-item>
          <text:p text:style-name="List_20_1_Content"> subir a archive.org</text:p>
        </text:list-item>
        <text:list-item>
          <text:p text:style-name="List_20_1_Content"> llenar los metadatos</text:p>
        </text:list-item>
        <text:list-item>
          <text:p text:style-name="List_20_1_Content">publicar en el wiki o sitios donde quede público</text:p>
        </text:list-item>
        <text:list-item>
          <text:p text:style-name="List_20_1_Content_Last">comunicar</text:p>
        </text:list-item>
      </text:list>
      <text:h text:style-name="Heading_20_2" text:outline-level="2"><text:bookmark-start text:name="__RefHeading___audio_en_gnulinux_2"/><text:bookmark-start text:name="audio_en_gnulinux"/>Audio en GNU/Linux<text:bookmark-end text:name="__RefHeading___audio_en_gnulinux_2"/><text:bookmark-end text:name="audio_en_gnulinux"/></text:h>
      <text:list text:style-name="List_20_1" text:continue-numbering="false">
        <text:list-item>
          <text:p text:style-name="List_20_1_Content_First"> Abrir Ardour</text:p>
        </text:list-item>
        <text:list-item>
          <text:p text:style-name="List_20_1_Content"> Importar archivo audio wav ( si esta en mp3 convertirlo a wav con sox origen.mp3 destino.wav)</text:p>
        </text:list-item>
        <text:list-item>
          <text:p text:style-name="List_20_1_Content"> Insertar pluguin limitador a -0.2db (Hard Limiter)</text:p>
        </text:list-item>
        <text:list-item>
          <text:p text:style-name="List_20_1_Content_Last"> Insertar pluguin maximizador ajustarlo para lograr tener RMS alrededor de -12db (Barry Satan Maximiser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2::01:07</meta:creation-date>
    <dc:creator>Generated</dc:creator>
    <dc:date>2026-09-05T12::01:07</dc:date>
    <dc:language>en-US</dc:language>
    <meta:editing-cycles>1</meta:editing-cycles>
    <meta:editing-duration>PT0S</meta:editing-duration>
    <dc:title>admin:manuales_de_procedimientos:manejo_de_registros</dc:title>
  </office:meta>
</office:document-meta>
</file>