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"/><text:bookmark-start text:name="__RefHeading___manuales_de_funciones_1"/><text:bookmark-start text:name="manuales_de_funciones"/>Manuales de funciones<text:bookmark-end text:name="__RefHeading___manuales_de_funciones_1"/><text:bookmark-end text:name="manuales_de_funciones"/></text:h>
      <text:p text:style-name="Text_20_body"><text:a xlink:type="simple" xlink:href="https://musica.unloquer.org/admin/manuales_de_funciones/profesor_nodo" text:style-name="Internet_20_link" text:visited-style-name="Visited_20_Internet_20_Link">Profesor N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4::36:50</meta:creation-date>
    <dc:creator>Generated</dc:creator>
    <dc:date>2026-09-01T14::36:50</dc:date>
    <dc:language>en-US</dc:language>
    <meta:editing-cycles>1</meta:editing-cycles>
    <meta:editing-duration>PT0S</meta:editing-duration>
    <dc:title>admin:manuales_de_funciones</dc:title>
  </office:meta>
</office:document-meta>
</file>