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min:entregables"/><text:bookmark-start text:name="__RefHeading___entregables_en_el_convenio_cantoalegre-secretaria_de_cultura_de_medellin_1"/><text:bookmark-start text:name="entregables_en_el_convenio_cantoalegre-secretaria_de_cultura_de_medellin"/>Entregables en el convenio Cantoalegre-Secretaría de Cultura de Medellín<text:bookmark-end text:name="__RefHeading___entregables_en_el_convenio_cantoalegre-secretaria_de_cultura_de_medellin_1"/><text:bookmark-end text:name="entregables_en_el_convenio_cantoalegre-secretaria_de_cultura_de_medellin"/></text:h>
      <text:h text:style-name="Heading_20_2" text:outline-level="2"><text:bookmark-start text:name="__RefHeading___microcurriculo_2"/><text:bookmark-start text:name="microcurriculo"/>Microcurriculo<text:bookmark-end text:name="__RefHeading___microcurriculo_2"/><text:bookmark-end text:name="microcurriculo"/></text:h>
      <text:list text:style-name="List_20_1" text:continue-numbering="false">
        <text:list-item>
          <text:p text:style-name="List_20_1_Content_First"> Casas de Cultura (Jose, Fer)</text:p>
        </text:list-item>
        <text:list-item>
          <text:p text:style-name="List_20_1_Content"> Primera Infancia (Ligia, Fer)</text:p>
        </text:list-item>
        <text:list-item>
          <text:p text:style-name="List_20_1_Content_Last"> Instituciones Educativas (Conny, Fer)</text:p>
        </text:list-item>
      </text:list>
      <text:h text:style-name="Heading_20_2" text:outline-level="2"><text:bookmark-start text:name="__RefHeading___escuela_de_experimentos_3"/><text:bookmark-start text:name="escuela_de_experimentos"/>Escuela de Experimentos<text:bookmark-end text:name="__RefHeading___escuela_de_experimentos_3"/><text:bookmark-end text:name="escuela_de_experimentos"/></text:h>
      <text:list text:style-name="List_20_1" text:continue-numbering="false">
        <text:list-item>
          <text:p text:style-name="List_20_1_Content_First"> <text:a xlink:type="simple" xlink:href="https://musica.unloquer.org/investigacion/procesos_laboratorio" text:style-name="Internet_20_link" text:visited-style-name="Visited_20_Internet_20_Link">Sistematización de procesos en el Laboratorio</text:a> (Fede)</text:p>
        </text:list-item>
        <text:list-item>
          <text:p text:style-name="List_20_1_Content"> <text:a xlink:type="simple" xlink:href="http://mi.medellinvivelamusica.com/inventario" text:style-name="Internet_20_link" text:visited-style-name="Visited_20_Internet_20_Link">Requerimientos de audio para la Casa de Música de Guayabal (Fede)</text:a></text:p>
        </text:list-item>
        <text:list-item>
          <text:p text:style-name="List_20_1_Content"> <text:a xlink:type="simple" xlink:href="https://musica.unloquer.org/aprendizaje/formacion_de_formadores/start" text:style-name="Internet_20_link" text:visited-style-name="Visited_20_Internet_20_Link">Documentación Formación de Formadores</text:a> (Edward, Fede)</text:p>
        </text:list-item>
        <text:list-item>
          <text:p text:style-name="List_20_1_Content"> <text:a xlink:type="simple" xlink:href="https://musica.unloquer.org/desarrollo/instrumento_minimo555/divulgacion" text:style-name="Internet_20_link" text:visited-style-name="Visited_20_Internet_20_Link">Implementación de los instrumentos mínimos</text:a>, desarrollo de nuevos instrumentos (Pedro, Fede)</text:p>
        </text:list-item>
        <text:list-item>
          <text:p text:style-name="List_20_1_Content">  <text:a xlink:type="simple" xlink:href="https://musica.unloquer.org/investigacion/materiales/start" text:style-name="Internet_20_link" text:visited-style-name="Visited_20_Internet_20_Link">Nuevos desarrollos innovadores que unen procesos mecánicos con intención pedagógica (Maria Clara, Fede)</text:a></text:p>
        </text:list-item>
        <text:list-item>
          <text:p text:style-name="List_20_1_Content"> <text:a xlink:type="simple" xlink:href="https://musica.unloquer.org/investigacion/usabilidad_datos/divulgacion" text:style-name="Internet_20_link" text:visited-style-name="Visited_20_Internet_20_Link">Generación de datos y conversaciones con otros procesos en el campo de desarrollo</text:a>. (fede)</text:p>
        </text:list-item>
        <text:list-item>
          <text:p text:style-name="List_20_1_Content"> Establecer talleres de procesos de música electrónica, generación de algoritmos.  <text:a xlink:type="simple" xlink:href="https://docs.google.com/document/d/10iosATs_Z_jCmmIKL2YWGHh5K0MIA5JrYZ-lng63r4Y/edit?usp=sharing" text:style-name="Internet_20_link" text:visited-style-name="Visited_20_Internet_20_Link">Entregar metodología y diseño de estos talleres para que sean replicables</text:a>. (fede) Estado: <text:span text:style-name="Strong_20_Emphasis">100%</text:span></text:p>
        </text:list-item>
        <text:list-item>
          <text:p text:style-name="List_20_1_Content"> Se realizarán sesiones de empalme con el equipo de Medellín Vive la Música para entregar los avances de este campo, así mismo, se harán sesiones de trabajo con los equipos interdisciplinarios que incluyen equipos técnicos de la EDU.</text:p>
        </text:list-item>
        <text:list-item>
          <text:p text:style-name="List_20_1_Content"> <text:a xlink:type="simple" xlink:href="https://musica.unloquer.org/infraestructura/guayabal/start" text:style-name="Internet_20_link" text:visited-style-name="Visited_20_Internet_20_Link">Documento con especificaciones técnicas necesarias para la dotación de los laboratorios de experimentación sonora</text:a>.(fede)</text:p>
        </text:list-item>
        <text:list-item>
          <text:p text:style-name="List_20_1_Content_Last"> Desarrollar una agenda de socializaciones pedagógicas, que puedan ser multiplicadas a través de conversatorios (fed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5::09:23</meta:creation-date>
    <dc:creator>Generated</dc:creator>
    <dc:date>2026-09-09T15::09:23</dc:date>
    <dc:language>en-US</dc:language>
    <meta:editing-cycles>1</meta:editing-cycles>
    <meta:editing-duration>PT0S</meta:editing-duration>
    <dc:title>admin:entregables</dc:title>
  </office:meta>
</office:document-meta>
</file>